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onder de overgangsbepaling voor bestaande situaties van kamerbewoning Rinze Koopmansstraat 61</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3 en artikel 5.2 van de Verordening toegang woningmarkt en samenstelling woningvoorraad).</text:p>
            <text:p text:style-name="common-al">Gebied: Prins-Alexander</text:p>
            <text:p text:style-name="common-al">Straat: Rinze Koopmansstraat 61</text:p>
            <text:p text:style-name="common-al">Postcode: 3067 AM</text:p>
            <text:p text:style-name="common-al">Activiteit: vergunning kamerverhuur aan 3 personen voor een bestaande situatie van kamerbewoning onder de overgangsbepaling vastgelegd in artikel 5.2 van de Verordening toegang woningmarkt en samenstelling woningvoorraad 2021 (gemeenteblad 2021, nr. 213279)</text:p>
            <text:p text:style-name="common-al">Verzenddatum besluit: 22 december 2022</text:p>
            <text:p text:style-name="common-al">Zaaknummer: 599395-2022</text:p>
            <text:p text:style-name="common-al">Belanghebbenden kunnen tegen het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574796</text:span><text:line-break/><text:date style:data-style-name="dag" text:fixed="true" text:date-value="2022-12-27"/><text:line-break/><text:date style:data-style-name="jaar" text:fixed="true" text:date-value="2022-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4796</text:span><text:date style:data-style-name="nicedate" text:fixed="true" text:date-value="2022-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4796</text:span><text:date style:data-style-name="nicedate" text:fixed="true" text:date-value="2022-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13/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onder de overgangsbepaling voor bestaande situaties van kamerbewoning Rinze Koopmansstraat 61</meta:user-defined>
    <meta:user-defined meta:name="DCTERMS.W3CDTF/DCTERMS.available">2022-12-27</meta:user-defined>
    <meta:user-defined meta:name="DCTERMS.W3CDTF/OVERHEIDop.jaargang">2022</meta:user-defined>
    <meta:user-defined meta:name="OVERHEIDop.publicationIssue">574796</meta:user-defined>
    <meta:user-defined meta:name="OVERHEIDop.GmbID/DC.identifier">gmb-2022-574796</meta:user-defined>
    <meta:user-defined meta:name="OVERHEIDop.versieInformatie"/>
  </office:meta>
</office:document-meta>
</file>