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bereidingsbesluit Heerenveen-Cent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het bepaalde in artikel 3.7 van de Wet ruimtelijke ordening bekend dat de gemeenteraad op 19 december 2022 een voorbereidingsbesluit heeft vastgesteld voor een aantal percelen in het centrum van Heerenveen. Deze percelen zijn aangegeven op de bij dit besluit behorende tekening. Dit besluit houdt het volgende in:</text:p>
            <text:list text:style-name="id1-3-2-1-1-2">
              <text:list-item text:style-override="id1-3-2-1-1-2-1">
                <text:number>1.</text:number>
                <text:p text:style-name="al">Voor de percelen waar dit voorbereidingsbesluit voor geldt, wordt een nieuw bestemmingsplan voorbereid;</text:p>
              </text:list-item>
              <text:list-item text:style-override="id1-3-2-1-1-2-2">
                <text:number>2.</text:number>
                <text:p text:style-name="al">Voor deze percelen geldt dat het verboden is om het bestaande gebruik van bouwwerken te wijzigen zodanig dat het aantal zelfstandige woonruimten op een bouwperceel toeneemt;</text:p>
              </text:list-item>
              <text:list-item text:style-override="id1-3-2-1-1-2-3">
                <text:number>3.</text:number>
                <text:p text:style-name="al">Het bevoegd gezag kan bij een omgevingsvergunning afwijken van het onder 2 genoemde verbod mits de voorgenomen wijziging van het gebruik niet in strijd is met het in voorbereiding zijnde bestemmingsplan;</text:p>
              </text:list-item>
              <text:list-item text:style-override="id1-3-2-1-1-2-4">
                <text:number>4.</text:number>
                <text:p text:style-name="al">Het voorbereidingsbesluit treedt in werking op de eerste dag na de dag waarop dit besluit bekend gemaakt. </text:p>
              </text:list-item>
            </text:list>
            <text:p text:style-name="common-al">Aangezien dit besluit bekend is gemaakt op 27 december 2022, treeft dit voorbereidingsbesluit in werking op 28 december 2022.</text:p>
            <text:p text:style-name="common-al"> Het voorbereidingsbesluit is erop gericht om ongewenste ruimtelijke ontwikkelingen en initiatieven in het plangebied te voorkomen. Het voorbereidingsbesluit heeft een werkingsduur van 1 jaar. </text:p>
            <text:p text:style-name="common-al"> Het besluit ligt ter inzage in het gemeentehuis te Heerenveen en kan vanaf de dag van bekendmaking digitaal geraadpleegd wordenop www.ruimtelijkeplannen.nl. Op deze website selecteert u het tabblad ‘Bestemmingsplannen’, waarna u de mogelijkheid heeft het voorbereidingsbesluit op te roepen via het invullen van de locatie, de naam of het planid-nummer (NL.IMRO.0074.VBBhvcentrum-VG01) van het voorbereidingsbesluit. Het voorbereidingsbesluit is ook te raadplegen op www.heerenveen.nl.</text:p>
            <text:p text:style-name="common-al">Tegen het voorbereidingsbesluit staat geen bezwaar of beroep open.</text:p>
            <text:p text:style-name="common-al">
            <text:span text:style-name="nadrukcur">Burgemeester en wethouders voornoemd</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4425</text:span><text:line-break/><text:date style:data-style-name="dag" text:fixed="true" text:date-value="2022-12-27"/><text:line-break/><text:date style:data-style-name="jaar" text:fixed="true" text:date-value="2022-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4425</text:span><text:date style:data-style-name="nicedate" text:fixed="true" text:date-value="2022-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4425</text:span><text:date style:data-style-name="nicedate" text:fixed="true" text:date-value="2022-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11/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VBBhvcentrum-VG01</meta:user-defined>
    <meta:user-defined meta:name="OVERHEIDop.Plansoort/OVERHEIDop.plansoort">voorbereidingsbesluit</meta:user-defined>
    <dc:language>nl</dc:language>
    <meta:user-defined meta:name="OVERHEIDop.locatietype/OVERHEIDop.gebiedsmarkering">Gemeente</meta:user-defined>
    <meta:user-defined meta:name="DC.title">Voorbereidingsbesluit Heerenveen-Centrum</meta:user-defined>
    <meta:user-defined meta:name="DCTERMS.W3CDTF/DCTERMS.available">2022-12-27</meta:user-defined>
    <meta:user-defined meta:name="DCTERMS.W3CDTF/OVERHEIDop.jaargang">2022</meta:user-defined>
    <meta:user-defined meta:name="OVERHEIDop.publicationIssue">574425</meta:user-defined>
    <meta:user-defined meta:name="OVERHEIDop.GmbID/DC.identifier">gmb-2022-574425</meta:user-defined>
    <meta:user-defined meta:name="OVERHEIDop.versieInformatie"/>
  </office:meta>
</office:document-meta>
</file>