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VERANDEREN VAN EEN WONING (DAKPANNEN), TOLHUISWEG 49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anderen van een woning (dakpannen) op het perceel Tolhuisweg 49 te Heerenveen  </text:p>
            <text:p text:style-name="common-al">(22 december 2022)</text:p>
            <text:p text:style-name="common-al"/>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574004</text:span><text:line-break/><text:date style:data-style-name="dag" text:fixed="true" text:date-value="2022-12-27"/><text:line-break/><text:date style:data-style-name="jaar" text:fixed="true" text:date-value="2022-12-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74004</text:span><text:date style:data-style-name="nicedate" text:fixed="true" text:date-value="2022-12-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74004</text:span><text:date style:data-style-name="nicedate" text:fixed="true" text:date-value="2022-12-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13/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VERANDEREN VAN EEN WONING (DAKPANNEN), TOLHUISWEG 49 HEERENVEEN.</meta:user-defined>
    <meta:user-defined meta:name="DCTERMS.W3CDTF/DCTERMS.available">2022-12-27</meta:user-defined>
    <meta:user-defined meta:name="DCTERMS.W3CDTF/OVERHEIDop.jaargang">2022</meta:user-defined>
    <meta:user-defined meta:name="OVERHEIDop.publicationIssue">574004</meta:user-defined>
    <meta:user-defined meta:name="OVERHEIDop.GmbID/DC.identifier">gmb-2022-574004</meta:user-defined>
    <meta:user-defined meta:name="OVERHEIDop.versieInformatie"/>
  </office:meta>
</office:document-meta>
</file>