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Brakel 7a &amp; 7b (Ri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bekend, dat op grond van artikel 3.8 van de Wet ruimtelijke ordening met ingang van 29 december 2022 het ontwerpbestemmingsplan "Brakel 7a &amp; 7b” <text:span text:style-name="nadrukcur">(NL.IMRO.0785. BP2022004Brakel7ab-ow01)</text:span> gedurende zes weken (tot en met 8 februari 2023) voor een ieder ter inzage ligt.</text:p>
            <text:p text:style-name="common-al">
            <text:span text:style-name="nadrukvet"/>
          </text:p>
            <text:p text:style-name="common-al">
            <text:span text:style-name="nadrukvet">Doel, ligging en begrenzing</text:span>
          </text:p>
            <text:p text:style-name="common-al">Het plan voorziet in een wijziging om de bestaande agrarische bedrijfswoning op het perceel Brakel 7a om te bestemmen naar een burgerwoning en op het perceel Brakel 7b, twee actieve varkensstallen te slopen en in plaats daarvan maximaal één Ruimte voor Ruimte woning te realiseren. Het betreft de kadastrale percelen bekend als gemeente Goirle, sectie K, nummers 586, 714 en 715 en voor een klein deel tevens binnen de percelen met nummers 976 en 1122. De locatie ligt in het buitengebied van de gemeente Goirle op een afstand van circa 2 kilometer ten oosten van het kerkdorp Riel in het buurtschap ‘Brakel’. Voor de exacte omvang en ligging van het plangebied wordt verwezen naar de verbeelding (plankaart).</text:p>
            <text:p text:style-name="common-al"/>
            <text:p text:style-name="common-al">
            <text:span text:style-name="nadrukvet">Ter inzage en reageren</text:span>
          </text:p>
            <text:p text:style-name="common-al">
            <text:span text:style-name="nadrukvet"/>Het ontwerpbestemmingsplan ligt tijdens bovengenoemde termijn ter inzage, op werkdagen van 9.00 tot 12.30 uur in de hal van het gemeentehuis, Oranjeplein 1 te Goirle en kan dan, of na afspraak, worden ingezien. Het plan is tevens digitaal raadpleegbaar op de landelijke voorziening voor bestemmingsplannen: <text:a xlink:href="http://www.ruimtelijkeplannen.nl" xlink:type="simple">www.ruimtelijkeplannen.nl</text:a> </text:p>
            <text:p text:style-name="common-al">Gedurende de termijn van terinzagelegging kan een ieder over het ontwerpbestemmingsplan zijn zienswijze naar voren brengen bij de gemeenteraad van Goirle, naar keuze, op de volgende wijze:</text:p>
            <text:p text:style-name="common-al"> * schriftelijk (adres: gemeenteraad van Goirle, Postbus 17, 5050 AA te Goirle), of</text:p>
            <text:p text:style-name="common-al">* mondeling, na afspraak met de behandelend ambtenaar Theo Li (telefoon 013-531 06 57).</text:p>
            <text:p text:style-name="common-al"/>
            <text:p text:style-name="common-al">Goirle, 28 december 2022</text:p>
            <text:p text:style-name="common-al">het college van burgemeester en wethouders,</text:p>
            <text:p text:style-name="common-al"/>
            <text:p text:style-name="common-al">Ruud Lathouwers, gemeentesecretaris</text:p>
            <text:p text:style-name="last-al">Mark van Stappershoef,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573474</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3474</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3474</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11/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2004Brakel7ab-ow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Ontwerpbestemmingsplan "Brakel 7a &amp; 7b (Riel)"</meta:user-defined>
    <meta:user-defined meta:name="DCTERMS.W3CDTF/DCTERMS.available">2022-12-28</meta:user-defined>
    <meta:user-defined meta:name="DCTERMS.W3CDTF/OVERHEIDop.jaargang">2022</meta:user-defined>
    <meta:user-defined meta:name="OVERHEIDop.publicationIssue">573474</meta:user-defined>
    <meta:user-defined meta:name="OVERHEIDop.GmbID/DC.identifier">gmb-2022-573474</meta:user-defined>
    <meta:user-defined meta:name="OVERHEIDop.versieInformatie"/>
  </office:meta>
</office:document-meta>
</file>