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Gemeenschappelijke tuin PA3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Objectinformatie </text:span> </text:p>
            <text:p text:style-name="al">
            <text:span text:style-name="nadrukvet">Adres: </text:span>Willem van Boelrestraat 1 - 55 te Rotterdam</text:p>
            <text:p text:style-name="al">
            <text:span text:style-name="nadrukvet">Perceel:</text:span> Gemeente Kralingen, sectie K, nummer 841, gedeeltelijk</text:p>
            <text:p text:style-name="al">
            <text:span text:style-name="nadrukvet">Perceelgrootte: </text:span>1.817 m<text:span text:style-name="sup">2</text:span></text:p>
            <text:p text:style-name="al"/>
            <text:p text:style-name="al">
            <text:span text:style-name="nadrukvet">Voornemen tot aangaan koopovereenkomst</text:span>
          </text:p>
            <text:p text:style-name="al">De gemeente Rotterdam is voornemens een koopovereenkomst te sluiten met de verenigingen van eigenaars Willem van Boelrestraat 1 – 27 en 29 - 55 te Rotterdam (verder: ‘de Koper’) voor de verkoop van de gemeenschappelijke tuin bij het appartementencomplex.</text:p>
            <text:p text:style-name="al"/>
            <text:p text:style-name="al">
            <text:span text:style-name="nadrukvet">Koper is de enige serieuze gegadigde</text:span>
          </text:p>
            <text:p text:style-name="al">De gemeente Rotterdam meent dat de Koper de enige serieuze gegadigde is die in aanmerking komt voor de verkoop en levering van de bedoelde onroerende zaak. </text:p>
            <text:p text:style-name="al">Op de tuin rust een erfdienstbaarheid ten behoeve van de bewoners van de appartementen. Deze erfdienstbaarheid bestaat eruit dat de bewoners het recht hebben op het genot van de tuin en vandaar lucht, licht en ruimte mogen scheppen. Verkoop van de tuin aan een andere koper dan de Koper, zou betekenen dat de tuin verkocht wordt bezwaard met deze erfdienstbaarheid en dat de bewoners dus gebruik blijven maken van de tuin.</text:p>
            <text:p text:style-name="al">Daarnaast vindt de verkoop plaats op basis van reeds lang lopende onderhandelingen en gesprekken met de Koper. </text:p>
            <text:p text:style-name="al">Als derde geldt dat de onroerende zaak in fysiek opzicht is afgestemd op het gebouw. Zo lopen er kabels en leidingen doorheen ten behoeve van het gebouw en bevinden zich voetpaden ten behoeve van het gebouw in de tuin. De tuin is ingericht als tuin behorende bij het gebouw. </text:p>
            <text:p text:style-name="al">De onroerende zaak wordt gebruikt overeenkomstig de publiekrechtelijke bestemming ‘gemeenschappelijke tuin’. Dit gebruik zal ook na verkoop en levering worden voortgezet. </text:p>
            <text:p text:style-name="al">Gelet op het voorgaande is de gemeente van mening dat er op grond van objectieve, redelijke en toetsbare criteria slechts één serieuze gegadigde in aanmerking komt voor de verkoop van de onroerende zaak.</text:p>
            <text:p text:style-name="al"/>
            <text:p text:style-name="al">
            <text:span text:style-name="nadrukvet">Vervaltermijn</text:span>
          </text:p>
            <text:p text:style-name="al">Indien u zich niet kunt verenigen met dit voornemen dient u dit uiterlijk 11 januari 2023 12:00 uur kenbaar te maken door middel van een gemotiveerd bericht aan <text:a xlink:href="mailto:gemeenschappelijketuinenSO@rotterdam.nl" xlink:type="simple">gemeenschappelijketuinenSO@rotterdam.nl</text:a> onder vermelding van ‘Verkoop PA30’. Bij gebreke van een tijdig gemotiveerd bericht vervalt het recht tegen al het voornoemde in rechte op te komen en/of daarop enige vordering tot schadevergoeding of welke andere aanspraak dan ook te baseren, althans heeft u uw rechten daarop verwerkt. De gemeente Rotterdam en de Koper zouden immers onredelijk worden benadeeld indien pas na deze (duidelijk kenbaar gemaakte) termijn alsnog tegen het voornemen respectievelijk het aangaan van de overeenkomst zou worden opgekomen.</text:p>
            <text:p text:style-name="al">De gemeente publiceert dit voornemen op www.officiëlebekendmakingen.nl</text:p>
            <text:p text:style-name="al">Met deze publicatie geeft de gemeente uitvoering aan het arrest van de Hoge Raad van 26 november 2021 (ECLI:NL:HR:2021:1778). </text:p>
            <text:p text:style-name="al">Gepubliceerd op: 23 december 2022</text:p>
            <text:p text:style-name="al"/>
            <text:p text:style-name="al"/>
            <text:p text:style-name="al">
            <text:span text:style-name="sup"/>
          </text:p>
            <text:p text:style-name="al">
            <text:span text:style-name="sup"/>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72637</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637</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637</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14/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Weg</meta:user-defined>
    <meta:user-defined meta:name="DC.title">Publicatie Gemeenschappelijke tuin PA30</meta:user-defined>
    <meta:user-defined meta:name="DCTERMS.W3CDTF/DCTERMS.available">2022-12-23</meta:user-defined>
    <meta:user-defined meta:name="DCTERMS.W3CDTF/OVERHEIDop.jaargang">2022</meta:user-defined>
    <meta:user-defined meta:name="OVERHEIDop.publicationIssue">572637</meta:user-defined>
    <meta:user-defined meta:name="OVERHEIDop.GmbID/DC.identifier">gmb-2022-572637</meta:user-defined>
    <meta:user-defined meta:name="OVERHEIDop.versieInformatie"/>
  </office:meta>
</office:document-meta>
</file>