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2d73e425-a6da-4364-b0a5-78ecf77dd3b1.png" manifest:media-type="image/png"/>
  <manifest:file-entry manifest:full-path="Pictures/2i6c08d883-5834-446c-a4d5-b74ff0c4c095.png" manifest:media-type="image/png"/>
  <manifest:file-entry manifest:full-path="Pictures/3i9e1c5033-8d3d-47b0-98f6-24f33b5d456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2-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2-2">
      <text:list-level-style-number style:num-format="" style:num-prefix="ll." text:level="1" text:start-value="12">
        <style:list-level-properties text:min-label-width="10mm"/>
      </text:list-level-style-number>
      <text:list-level-style-number style:num-format="" style:num-prefix="ll." text:level="2">
        <style:list-level-properties text:min-label-width="10mm" text:space-before="10mm"/>
      </text:list-level-style-number>
    </text:list-style>
    <text:list-style style:name="id1-3-2-1-1-2-3">
      <text:list-level-style-number style:num-format="" style:num-prefix="lll." text:level="1" text:start-value="12">
        <style:list-level-properties text:min-label-width="10mm"/>
      </text:list-level-style-number>
      <text:list-level-style-number style:num-format="" style:num-prefix="lll." text:level="2">
        <style:list-level-properties text:min-label-width="10mm" text:space-before="10mm"/>
      </text:list-level-style-number>
    </text:list-style>
  </office:automatic-styles>
  <office:body>
    <office:text>
      <text:p text:style-name="new_page_staatscourant"/>
      <text:p text:style-name="single-kop-titel">Voornemen tot het aangaan van een overeenkom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informatie </text:span>
          </text:p>
            <text:list text:style-name="id1-3-2-1-1-2">
              <text:list-item text:style-override="id1-3-2-1-1-2-1">
                <text:number>l.</text:number>
                <text:p text:style-name="al">Adres: Karrelanden 21 te Goes </text:p>
                <text:p text:style-name="al">Perceel: kadastraal bekend gemeente Goes, sectie X nummer 1533 (twee gedeelten) </text:p>
                <text:p text:style-name="al">Perceelgrootte: ongeveer 36 m² en 3 m² </text:p>
                <text:p text:style-name="al"/>
                <text:p text:style-name="al">
                <text:span text:style-name="nadrukvet">Voornemen tot het aangaan van een overeenkomst</text:span>
              </text:p>
                <text:p text:style-name="al">Gemeente Goes heeft in het kader van het woonrijp maken van de wijk Mannee de geasfalteerde gronddam tussen de Karrelanden en Karremansweidjes weg gehaald en een fietsbrug aangelegd. Dit heeft tot gevolg gehad dat er aanpassingen aan het talud van de woningen Karrelanden 20 en 21 hebben plaatsgevonden. Ook aan de andere kant van de Karrelanden bij de overgang met het Doornbosje hebben aanpassingen aan het talud plaatsgevonden die hebben geleid tot een grenscorrectie aan het perceel Karrelanden 25. </text:p>
                <text:p text:style-name="al">
                <draw:frame><draw:text-box><text:section text:name="plaatje_id1-3-2-1-1-2-1-8-1" text:style-name="plaatje">
                  <text:p text:style-name="illustratie_id1-3-2-1-1-2-1-8-1-1"><draw:frame draw:style-name="illustratie_id1-3-2-1-1-2-1-8-1-1" text:anchor-type="paragraph" svg:width="140mm" svg:height="94mm"><draw:image xlink:href="Pictures/1i2d73e425-a6da-4364-b0a5-78ecf77dd3b1.png" xlink:type="simple"/></draw:frame></text:p>
                </text:section></draw:text-box></draw:frame>
              </text:p>
                <text:p text:style-name="al">
                <text:span text:style-name="nadrukvet">De bewoner van Karrelanden 21 is de enige serieuze gegadigde</text:span>
              </text:p>
                <text:p text:style-name="al">Naar het oordeel van de gemeente is de bewoner van Karrelanden 21 de enige serieuze gegadigde die in aanmerking komt voor deze levering in het kader van een grondruil. De perceelsgedeelten grenzen aan het perceel wat eigendom is van de bewoner van Karrelanden 21 en het geleverde wordt toegevoegd aan de tuin van Karrelanden 21. Vanwege de aanleg van de fietsbrug tussen Karrelanden en Karremansweidjes heeft de gemeente een grondperceeltje nodig wat thans nog in eigendom is van de bewoner van Karrelanden 21. De gemeente bindt aan de hiervoor omschreven levering van de twee grondpercelen de voorwaarde dat de bewoner van Karrelanden 21 op hetzelfde tijdstip tevens het door de gemeente Goes benodigde oppervlak aan de gemeente in eigendom overdraagt. De voorgenomen gronduitgifte is dus onlosmakelijk onderdeel van een grondruil met als doel het woonrijp maken van de wijk Mannee. </text:p>
                <text:p text:style-name="al"/>
                <text:p text:style-name="al">De gemeente is met het oog op het vorenstaande tot de conclusie gekomen dat voor het aangaan van de beoogde grondruil redelijkerwijs mag worden aangenomen dat slechts één gegadigde in aanmerking komt, te weten de bewoner van Karrelanden 21 omdat uitsluitend deze partij kan voldoen aan de door de gemeente gestelde voorwaarde dat de bewoner van Karrelanden 21 op het moment van gronduitgifte de door de gemeente benodigde gronden gelegen aan de Karrelanden gemeente in eigendom overdraagt. De gemeente is tevens van oordeel dat haar voornemen past in de mate van beleidsvrijheid die haar bij beslissingen als onderhavige toekomt.</text:p>
                <text:p text:style-name="al"/>
              </text:list-item>
              <text:list-item text:style-override="id1-3-2-1-1-2-2">
                <text:number>ll.</text:number>
                <text:p text:style-name="al">Adres: Karrelanden 20 te Goes </text:p>
                <text:p text:style-name="al">Perceel: kadastraal bekend gemeente Goes, sectie X nummer 1533 (gedeeltelijk) </text:p>
                <text:p text:style-name="al">Perceelgrootte: ongeveer 5 m² </text:p>
                <text:p text:style-name="al"/>
                <text:p text:style-name="al">
                <text:span text:style-name="nadrukvet">Voornemen tot het aangaan van een overeenkomst</text:span>
              </text:p>
                <text:p text:style-name="al">Gemeente Goes heeft in het kader van het woonrijp maken van de wijk Mannee de geasfalteerde gronddam tussen de Karrelanden en Karremansweidjes weg gehaald en een fietsbrug aangelegd. Dit heeft tot gevolg gehad dat er aanpassingen aan het talud van de woningen Karrelanden 20 en 21 hebben plaatsgevonden. Ook aan de andere kant van de Karrelanden bij de overgang met het Doornbosje hebben aanpassingen aan het talud plaatsgevonden die hebben geleid tot een grenscorrectie aan het perceel Karrelanden 25. </text:p>
                <text:p text:style-name="al">
                <draw:frame><draw:text-box><text:section text:name="plaatje_id1-3-2-1-1-2-2-8-1" text:style-name="plaatje">
                  <text:p text:style-name="illustratie_id1-3-2-1-1-2-2-8-1-1"><draw:frame draw:style-name="illustratie_id1-3-2-1-1-2-2-8-1-1" text:anchor-type="paragraph" svg:width="140mm" svg:height="94mm"><draw:image xlink:href="Pictures/2i6c08d883-5834-446c-a4d5-b74ff0c4c095.png" xlink:type="simple"/></draw:frame></text:p>
                </text:section></draw:text-box></draw:frame>
              </text:p>
                <text:p text:style-name="al">
                <text:span text:style-name="nadrukvet">De bewoner van Karrelanden 20 is de enige serieuze gegadigde</text:span>
              </text:p>
                <text:p text:style-name="al">Naar het oordeel van de gemeente is de bewoner van Karrelanden 20 de enige serieuze gegadigde die in aanmerking komt voor deze levering in het kader van een grondruil. Het perceelsgedeelte grenst aan het perceel wat eigendom is van de bewoner van Karrelanden 20 en het geleverde wordt toegevoegd aan de tuin van Karrelanden 20. Vanwege de aanleg van de fietsbrug tussen Karrelanden en Karremansweidjes heeft de gemeente een grondperceeltje nodig wat thans nog in eigendom is van de bewoner van Karrelanden 20. De gemeente bindt aan de hiervoor omschreven levering van het grondperceel de voorwaarde dat de bewoner van Karrelanden 20 op hetzelfde tijdstip tevens het door de gemeente Goes benodigde oppervlak aan de gemeente in eigendom overdraagt. De voorgenomen gronduitgifte is dus onlosmakelijk onderdeel van een grondruil met als doel het woonrijp maken van de wijk Mannee. </text:p>
                <text:p text:style-name="al"/>
                <text:p text:style-name="al">De gemeente is met het oog op het vorenstaande tot de conclusie gekomen dat voor het aangaan van de beoogde grondruil redelijkerwijs mag worden aangenomen dat slechts één gegadigde in aanmerking komt, te weten de bewoner van Karrelanden 20 omdat uitsluitend deze partij kan voldoen aan de door de gemeente gestelde voorwaarde dat de bewoner van Karrelanden 20 op het moment van gronduitgifte de door de gemeente benodigde gronden gelegen aan de Karrelanden gemeente in eigendom overdraagt. De gemeente is tevens van oordeel dat haar voornemen past in de mate van beleidsvrijheid die haar bij beslissingen als onderhavige toekomt. </text:p>
                <text:p text:style-name="al"/>
              </text:list-item>
              <text:list-item text:style-override="id1-3-2-1-1-2-3">
                <text:number>lll.</text:number>
                <text:p text:style-name="al"> Een perceel talud aan de Karrelanden 25 te Goes een ter plaatse kennelijk af te palen en aan te duiden gedeelte ter grootte van ongeveer 2 m², deel uitmakende van het perceel kadastraal bekend gemeente Goes, sectie X nummer 1533 (gedeeltelijk), Perceelgrootte: 2 m²</text:p>
                <text:p text:style-name="al">Koopprijs: nihil</text:p>
                <text:p text:style-name="al"/>
                <text:p text:style-name="al">
                <text:span text:style-name="nadrukvet">Voornemen tot het aangaan van een overeenkomst</text:span>
              </text:p>
                <text:p text:style-name="al">Gemeente Goes heeft in het kader van het woonrijp maken van de wijk Mannee de geasfalteerde gronddam tussen de Karrelanden en Karremansweidjes weg gehaald en een fietsbrug aangelegd. Dit heeft tot gevolg gehad dat er aanpassingen aan het talud van de woningen Karrelanden 20 en 21 hebben plaatsgevonden. Ook aan de andere kant van de Karrelanden bij de overgang met het Doornbosje hebben aanpassingen aan het talud plaatsgevonden die hebben geleid tot een grenscorrectie aan het perceel Karrelanden 25.</text:p>
                <text:p text:style-name="al">
                <draw:frame><draw:text-box><text:section text:name="plaatje_id1-3-2-1-1-2-3-7-1" text:style-name="plaatje">
                  <text:p text:style-name="illustratie_id1-3-2-1-1-2-3-7-1-1"><draw:frame draw:style-name="illustratie_id1-3-2-1-1-2-3-7-1-1" text:anchor-type="paragraph" svg:width="140mm" svg:height="94mm"><draw:image xlink:href="Pictures/3i9e1c5033-8d3d-47b0-98f6-24f33b5d456d.png" xlink:type="simple"/></draw:frame></text:p>
                </text:section></draw:text-box></draw:frame>
              </text:p>
                <text:p text:style-name="al">
                <text:span text:style-name="nadrukvet">De bewoner van Karrelanden 25 is de enige serieuze gegadigde</text:span>
              </text:p>
                <text:p text:style-name="al">Naar het oordeel van de gemeente is de bewoner van Karrelanden 25 de enige serieuze gegadigde die in aanmerking komt voor deze levering. Het perceelsgedeelte grenst aan het perceel wat eigendom is van de bewoner van Karrelanden 25 en het geleverde wordt toegevoegd aan de tuin van Karrelanden 25. Als gevolg van het woonrijp maken van de Karrelanden heeft de gemeente een grondperceeltje over van 2 m². De gemeente is met het oog op het vorenstaande tot de conclusie gekomen dat voor het aangaan van de beoogde grondruil redelijkerwijs mag worden aangenomen dat slechts één gegadigde in aanmerking komt, te weten de bewoner van Karrelanden 25, omdat deze partij grenst aan het door de gemeente af te stoten perceelgedeelte. De gemeente is tevens van oordeel dat haar voornemen past in de mate van beleidsvrijheid die haar bij beslissingen als onderhavige toekomt. </text:p>
                <text:p text:style-name="al"/>
              </text:list-item>
            </text:list>
            <text:p text:style-name="common-al">Een ieder die zich niet kan verenigen met het hiervoor omschreven voornemen tot vervreemding van de kavels I tot en met III en van mening is ook voor een overeenkomst ter verkrijging van één van de hierboven omschreven percelen in aanmerking te komen, kan binnen een termijn van 20 kalenderdagen na de hierboven weergegeven publicatiedatum een kort geding procedure aanhangig maken bij de bevoegde voorzieningenrechter te Middelburg (Kousteensdijk 2, 4331 JE) <text:span text:style-name="nadrukondlijn">èn</text:span> een email te sturen aan p.wielhouwer@goes.nl. </text:p>
            <text:p text:style-name="common-al">Voor inlichtingen naar aanleiding van deze publicatie kunt u contact opnemen met de heer P. Wielhouwer, emailadres: p.wielhouwer@goes.nl </text:p>
            <text:p text:style-name="common-al">
            <text:span text:style-name="nadrukvet">Reden publicatie</text:span>
          </text:p>
            <text:p text:style-name="last-al">De Gemeente publiceert dit voornemen op de hierboven weergegeven publicatiedatum. 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8-1-1" style:parent-style-name="Standard">
      <style:paragraph-properties style:line-spacing="0mm" style:text-autospace="none" ofo:line-height="0.001cm"/>
    </style:style>
    <style:style style:family="graphic" style:name="illustratie_id1-3-2-1-1-2-1-8-1-1" style:parent-style-name="Standard">
      <style:graphic-properties style:horizontal-pos="left" style:horizontal-rel="paragraph" style:vertical-pos="top" style:vertical-rel="paragraph" style:wrap="none" ofo:margin-right="3mm"/>
    </style:style>
    <style:style style:family="paragraph" style:name="illustratie_id1-3-2-1-1-2-2-8-1-1" style:parent-style-name="Standard">
      <style:paragraph-properties style:line-spacing="0mm" style:text-autospace="none" ofo:line-height="0.001cm"/>
    </style:style>
    <style:style style:family="graphic" style:name="illustratie_id1-3-2-1-1-2-2-8-1-1" style:parent-style-name="Standard">
      <style:graphic-properties style:horizontal-pos="left" style:horizontal-rel="paragraph" style:vertical-pos="top" style:vertical-rel="paragraph" style:wrap="none" ofo:margin-right="3mm"/>
    </style:style>
    <style:style style:family="paragraph" style:name="illustratie_id1-3-2-1-1-2-3-7-1-1" style:parent-style-name="Standard">
      <style:paragraph-properties style:line-spacing="0mm" style:text-autospace="none" ofo:line-height="0.001cm"/>
    </style:style>
    <style:style style:family="graphic" style:name="illustratie_id1-3-2-1-1-2-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570696</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696</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0696</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nemen tot het aangaan van een overeenkomst</meta:user-defined>
    <meta:user-defined meta:name="DCTERMS.W3CDTF/DCTERMS.available">2022-12-23</meta:user-defined>
    <meta:user-defined meta:name="DCTERMS.W3CDTF/OVERHEIDop.jaargang">2022</meta:user-defined>
    <meta:user-defined meta:name="OVERHEIDop.publicationIssue">570696</meta:user-defined>
    <meta:user-defined meta:name="OVERHEIDop.GmbID/DC.identifier">gmb-2022-570696</meta:user-defined>
    <meta:user-defined meta:name="OVERHEIDop.versieInformatie"/>
  </office:meta>
</office:document-meta>
</file>