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AANBRENGEN EN VERVANGEN VAN RECLAME-UITINGEN, KOORNBEURSWEG 1 HEERENVE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aanbrengen en vervangen van reclame-uitingen op het perceel Koornbeursweg 1 te Heerenveen (03-02-2022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6856</text:span><text:line-break/><text:date style:data-style-name="dag" text:fixed="true" text:date-value="2022-02-09"/><text:line-break/><text:date style:data-style-name="jaar" text:fixed="true" text:date-value="2022-02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6856</text:span><text:date style:data-style-name="nicedate" text:fixed="true" text:date-value="2022-02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6856</text:span><text:date style:data-style-name="nicedate" text:fixed="true" text:date-value="2022-02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2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AANBRENGEN EN VERVANGEN VAN RECLAME-UITINGEN, KOORNBEURSWEG 1 HEERENVEEN</meta:user-defined>
    <meta:user-defined meta:name="DCTERMS.W3CDTF/DCTERMS.available">2022-02-09</meta:user-defined>
    <meta:user-defined meta:name="DCTERMS.W3CDTF/OVERHEIDop.jaargang">2022</meta:user-defined>
    <meta:user-defined meta:name="OVERHEIDop.publicationIssue">56856</meta:user-defined>
    <meta:user-defined meta:name="OVERHEIDop.GmbID/DC.identifier">gmb-2022-56856</meta:user-defined>
    <meta:user-defined meta:name="OVERHEIDop.versieInformatie"/>
  </office:meta>
</office:document-meta>
</file>