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ilieubeheer, De Constant Rebecquestraat 3 te 's-Gravenhage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maakt namens burgemeester en wethouders van Den Haag bekend dat op 1 december 2022 een melding Activiteitenbesluit milieubeheer is ontvangen voor het oprichten van een stichting t.b.v. muziekactiviteiten en -evenementen. De locatie betreft <text:span text:style-name="nadrukvet">De Constant Rebecquestraat 3, 2518 RB te 's-Gravenhage</text:span> (zaaknummer <text:span text:style-name="nadrukvet">01053313</text:span>).</text:p>
            <text:p text:style-name="common-al">
            <text:span text:style-name="nadrukvet">Inlichtingen</text:span>
          </text:p>
            <text:p text:style-name="common-al">Voor nadere inlichtingen kunt u zich wenden tot de afdeling Toetsing &amp; Vergunningverlening Milieu, e-mailadres: <text:a xlink:href="mailto:vergunningen@odh.nl" xlink:type="simple">vergunningen@odh.nl</text:a>.</text:p>
            <text:p text:style-name="last-al">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568266</text:span><text:line-break/><text:date style:data-style-name="dag" text:fixed="true" text:date-value="2022-12-22"/><text:line-break/><text:date style:data-style-name="jaar" text:fixed="true" text:date-value="2022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8266</text:span><text:date style:data-style-name="nicedate" text:fixed="true" text:date-value="2022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8266</text:span><text:date style:data-style-name="nicedate" text:fixed="true" text:date-value="2022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3/xml/MC-DRP-BeschikkingAfhandel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Melding Activiteitenbesluit milieubeheer, De Constant Rebecquestraat 3 te 's-Gravenhage</meta:user-defined>
    <meta:user-defined meta:name="DCTERMS.W3CDTF/DCTERMS.available">2022-12-22</meta:user-defined>
    <meta:user-defined meta:name="DCTERMS.W3CDTF/OVERHEIDop.jaargang">2022</meta:user-defined>
    <meta:user-defined meta:name="OVERHEIDop.publicationIssue">568266</meta:user-defined>
    <meta:user-defined meta:name="OVERHEIDop.GmbID/DC.identifier">gmb-2022-568266</meta:user-defined>
    <meta:user-defined meta:name="OVERHEIDop.versieInformatie"/>
  </office:meta>
</office:document-meta>
</file>