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 Kalverstraat 220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Kalverstraat 220, 9-1-2023 t/m 13-1-2023, Locatie: Kalverstraat 220</text:p>
            <text:p text:style-name="common-al">Looptijd :09-01-2023 t/m 13-01-2023</text:p>
            <text:p text:style-name="common-al">Verzonden naar aanvrager op: 19-12-2022</text:p>
            <text:p text:style-name="common-al">Kenmerk gemeente: Z/22/211360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2/2113603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567401</text:span><text:line-break/><text:date style:data-style-name="dag" text:fixed="true" text:date-value="2022-12-22"/><text:line-break/><text:date style:data-style-name="jaar" text:fixed="true" text:date-value="2022-12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567401</text:span><text:date style:data-style-name="nicedate" text:fixed="true" text:date-value="2022-12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567401</text:span><text:date style:data-style-name="nicedate" text:fixed="true" text:date-value="2022-12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3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2/2113603</meta:user-defined>
    <meta:user-defined meta:name="DCTERMS.abstract">Objectvergunning, Kalverstraat 220, 9-1-2023 t/m 13-1-2023, Kalverstraat 220</meta:user-defined>
    <dc:language>nl</dc:language>
    <meta:user-defined meta:name="OVERHEIDop.locatietype/OVERHEIDop.gebiedsmarkering">Punt</meta:user-defined>
    <meta:user-defined meta:name="DC.title">Besluit apv vergunning Verleend Kalverstraat 220</meta:user-defined>
    <meta:user-defined meta:name="DCTERMS.W3CDTF/DCTERMS.available">2022-12-22</meta:user-defined>
    <meta:user-defined meta:name="DCTERMS.W3CDTF/OVERHEIDop.jaargang">2022</meta:user-defined>
    <meta:user-defined meta:name="OVERHEIDop.publicationIssue">567401</meta:user-defined>
    <meta:user-defined meta:name="OVERHEIDop.GmbID/DC.identifier">gmb-2022-567401</meta:user-defined>
    <meta:user-defined meta:name="OVERHEIDop.versieInformatie"/>
  </office:meta>
</office:document-meta>
</file>