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VERANDEREN VAN EEN WONING IN EEN KAMERVERHUURPAND, ZIJLROEDE 8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woning in een kamerverhuurpand op het perceel Zijlroede 81 te Heerenveen (indieningsdatum 25-10-2022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66043</text:span><text:line-break/><text:date style:data-style-name="dag" text:fixed="true" text:date-value="2022-12-21"/><text:line-break/><text:date style:data-style-name="jaar" text:fixed="true" text:date-value="2022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66043</text:span><text:date style:data-style-name="nicedate" text:fixed="true" text:date-value="2022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66043</text:span><text:date style:data-style-name="nicedate" text:fixed="true" text:date-value="2022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VERANDEREN VAN EEN WONING IN EEN KAMERVERHUURPAND, ZIJLROEDE 81 HEERENVEEN</meta:user-defined>
    <meta:user-defined meta:name="DCTERMS.W3CDTF/DCTERMS.available">2022-12-21</meta:user-defined>
    <meta:user-defined meta:name="DCTERMS.W3CDTF/OVERHEIDop.jaargang">2022</meta:user-defined>
    <meta:user-defined meta:name="OVERHEIDop.publicationIssue">566043</meta:user-defined>
    <meta:user-defined meta:name="OVERHEIDop.GmbID/DC.identifier">gmb-2022-566043</meta:user-defined>
    <meta:user-defined meta:name="OVERHEIDop.versieInformatie"/>
  </office:meta>
</office:document-meta>
</file>