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BIJGEBOUW, AENGWIRDERWEG 161 LUINJEBER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bijgebouw op het perceel Aengwirderweg 161 te Luinjeberd  (19 december 2022).</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65751</text:span><text:line-break/><text:date style:data-style-name="dag" text:fixed="true" text:date-value="2022-12-21"/><text:line-break/><text:date style:data-style-name="jaar" text:fixed="true" text:date-value="2022-1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65751</text:span><text:date style:data-style-name="nicedate" text:fixed="true" text:date-value="2022-1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65751</text:span><text:date style:data-style-name="nicedate" text:fixed="true" text:date-value="2022-1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3/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BOUWEN VAN EEN BIJGEBOUW, AENGWIRDERWEG 161 LUINJEBERD</meta:user-defined>
    <meta:user-defined meta:name="DCTERMS.W3CDTF/DCTERMS.available">2022-12-21</meta:user-defined>
    <meta:user-defined meta:name="DCTERMS.W3CDTF/OVERHEIDop.jaargang">2022</meta:user-defined>
    <meta:user-defined meta:name="OVERHEIDop.publicationIssue">565751</meta:user-defined>
    <meta:user-defined meta:name="OVERHEIDop.GmbID/DC.identifier">gmb-2022-565751</meta:user-defined>
    <meta:user-defined meta:name="OVERHEIDop.versieInformatie"/>
  </office:meta>
</office:document-meta>
</file>