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Elisabeth Boddaertstraat 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PV-3X * Elisabeth Boddaertstraat 41 * 05-01-2023, Locatie: Elisabeth Boddaertstraat 41</text:p>
            <text:p text:style-name="common-al">Looptijd :05-01-2023 t/m 05-01-2023</text:p>
            <text:p text:style-name="common-al">Verzonden naar aanvrager op: 16-12-2022</text:p>
            <text:p text:style-name="common-al">Kenmerk gemeente: Z/22/21123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2/211231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63675</text:span><text:line-break/><text:date style:data-style-name="dag" text:fixed="true" text:date-value="2022-12-20"/><text:line-break/><text:date style:data-style-name="jaar" text:fixed="true" text:date-value="2022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3675</text:span><text:date style:data-style-name="nicedate" text:fixed="true" text:date-value="2022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3675</text:span><text:date style:data-style-name="nicedate" text:fixed="true" text:date-value="2022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2311</meta:user-defined>
    <meta:user-defined meta:name="DCTERMS.abstract">PV-3X * Elisabeth Boddaertstraat 41 * 05-01-2023, Elisabeth Boddaertstraat 41</meta:user-defined>
    <dc:language>nl</dc:language>
    <meta:user-defined meta:name="OVERHEIDop.locatietype/OVERHEIDop.gebiedsmarkering">Punt</meta:user-defined>
    <meta:user-defined meta:name="DC.title">Besluit apv vergunning Verleend Elisabeth Boddaertstraat 41</meta:user-defined>
    <meta:user-defined meta:name="DCTERMS.W3CDTF/DCTERMS.available">2022-12-20</meta:user-defined>
    <meta:user-defined meta:name="DCTERMS.W3CDTF/OVERHEIDop.jaargang">2022</meta:user-defined>
    <meta:user-defined meta:name="OVERHEIDop.publicationIssue">563675</meta:user-defined>
    <meta:user-defined meta:name="OVERHEIDop.GmbID/DC.identifier">gmb-2022-563675</meta:user-defined>
    <meta:user-defined meta:name="OVERHEIDop.versieInformatie"/>
  </office:meta>
</office:document-meta>
</file>