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APPARTEMENTENGEBOUW (18 WONINGEN EN BIJBEHORENDE BERGINGEN) EN EEN WONING, K R POSTSTRAAT HOEK ZWARTSSTRAAT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appartementengebouw (18 woningen en bijbehorende bergingen) en een woning op het perceel K R Poststraat hoek Zwartsstraat te Heerenveen (02-02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6193</text:span><text:line-break/><text:date style:data-style-name="dag" text:fixed="true" text:date-value="2022-02-09"/><text:line-break/><text:date style:data-style-name="jaar" text:fixed="true" text:date-value="2022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193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193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APPARTEMENTENGEBOUW (18 WONINGEN EN BIJBEHORENDE BERGINGEN) EN EEN WONING, K R POSTSTRAAT HOEK ZWARTSSTRAAT HEERENVEEN</meta:user-defined>
    <meta:user-defined meta:name="DCTERMS.W3CDTF/DCTERMS.available">2022-02-09</meta:user-defined>
    <meta:user-defined meta:name="DCTERMS.W3CDTF/OVERHEIDop.jaargang">2022</meta:user-defined>
    <meta:user-defined meta:name="OVERHEIDop.publicationIssue">56193</meta:user-defined>
    <meta:user-defined meta:name="OVERHEIDop.GmbID/DC.identifier">gmb-2022-56193</meta:user-defined>
    <meta:user-defined meta:name="OVERHEIDop.versieInformatie"/>
  </office:meta>
</office:document-meta>
</file>