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TIJDELIJK GEBRUIK OPENBARE RUIMTE, ANDRINGASTRJITTE VOOR NR. 13 ALDEBOARN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tijdelijk gebruik openbare ruimte op het perceel Andringastrjitte voor nr. 13 te Aldeboarn  (13-12-2022)</text:p>
            <text:p text:style-name="common-al"/>
            <text:p text:style-name="common-al"/>
            <text:p text:style-name="common-al"/>
            <text:p text:style-name="common-al"/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561493</text:span><text:line-break/><text:date style:data-style-name="dag" text:fixed="true" text:date-value="2022-12-19"/><text:line-break/><text:date style:data-style-name="jaar" text:fixed="true" text:date-value="2022-12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561493</text:span><text:date style:data-style-name="nicedate" text:fixed="true" text:date-value="2022-12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561493</text:span><text:date style:data-style-name="nicedate" text:fixed="true" text:date-value="2022-12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2.13/xml/MC-DRP-OmgevingsvergunningAanvraag-Web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Punt</meta:user-defined>
    <meta:user-defined meta:name="DC.title">AANVRAAG OMGEVINGSVERGUNNING, TIJDELIJK GEBRUIK OPENBARE RUIMTE, ANDRINGASTRJITTE VOOR NR. 13 ALDEBOARN.</meta:user-defined>
    <meta:user-defined meta:name="DCTERMS.W3CDTF/DCTERMS.available">2022-12-19</meta:user-defined>
    <meta:user-defined meta:name="DCTERMS.W3CDTF/OVERHEIDop.jaargang">2022</meta:user-defined>
    <meta:user-defined meta:name="OVERHEIDop.publicationIssue">561493</meta:user-defined>
    <meta:user-defined meta:name="OVERHEIDop.GmbID/DC.identifier">gmb-2022-561493</meta:user-defined>
    <meta:user-defined meta:name="OVERHEIDop.versieInformatie"/>
  </office:meta>
</office:document-meta>
</file>