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VAN EEN WONING EN HET PLAATSEN VAN EEN DAKKAPEL, DE KARN 2 MIL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woning en het plaatsen van een dakkapel op het perceel De Karn 2 te Mildam (14-12-2022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59911</text:span><text:line-break/><text:date style:data-style-name="dag" text:fixed="true" text:date-value="2022-12-19"/><text:line-break/><text:date style:data-style-name="jaar" text:fixed="true" text:date-value="2022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9911</text:span><text:date style:data-style-name="nicedate" text:fixed="true" text:date-value="2022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9911</text:span><text:date style:data-style-name="nicedate" text:fixed="true" text:date-value="2022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VAN EEN WONING EN HET PLAATSEN VAN EEN DAKKAPEL, DE KARN 2 MILDAM</meta:user-defined>
    <meta:user-defined meta:name="DCTERMS.W3CDTF/DCTERMS.available">2022-12-19</meta:user-defined>
    <meta:user-defined meta:name="DCTERMS.W3CDTF/OVERHEIDop.jaargang">2022</meta:user-defined>
    <meta:user-defined meta:name="OVERHEIDop.publicationIssue">559911</meta:user-defined>
    <meta:user-defined meta:name="OVERHEIDop.GmbID/DC.identifier">gmb-2022-559911</meta:user-defined>
    <meta:user-defined meta:name="OVERHEIDop.versieInformatie"/>
  </office:meta>
</office:document-meta>
</file>