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3 AIRCO UNITS AAN EEN WONING (LEGALISATIE), ROTSTERGAASTWEG 32 A NIEUW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3 airco units aan een woning (legalisatie) op het perceel Rotstergaastweg 32 A te Nieuweschoot (14-12-2022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9676</text:span><text:line-break/><text:date style:data-style-name="dag" text:fixed="true" text:date-value="2022-12-19"/><text:line-break/><text:date style:data-style-name="jaar" text:fixed="true" text:date-value="2022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676</text:span><text:date style:data-style-name="nicedate" text:fixed="true" text:date-value="2022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676</text:span><text:date style:data-style-name="nicedate" text:fixed="true" text:date-value="2022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AANBRENGEN VAN 3 AIRCO UNITS AAN EEN WONING (LEGALISATIE), ROTSTERGAASTWEG 32 A NIEUWESCHOOT</meta:user-defined>
    <meta:user-defined meta:name="DCTERMS.W3CDTF/DCTERMS.available">2022-12-19</meta:user-defined>
    <meta:user-defined meta:name="DCTERMS.W3CDTF/OVERHEIDop.jaargang">2022</meta:user-defined>
    <meta:user-defined meta:name="OVERHEIDop.publicationIssue">559676</meta:user-defined>
    <meta:user-defined meta:name="OVERHEIDop.GmbID/DC.identifier">gmb-2022-559676</meta:user-defined>
    <meta:user-defined meta:name="OVERHEIDop.versieInformatie"/>
  </office:meta>
</office:document-meta>
</file>