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ntheffing vreugdevuur op het parkeerterrein nabij de voetbalvelden te Burdaard (achter het MFC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ntheffing vreugdevuur</text:span>
          </text:p>
            <text:p text:style-name="last-al">Burdaard, op het parkeerterrein nabij de voetbalvelden te Burdaard (achter het MFC), het organiseren van een vreugdevuur (in container) op 31 december 2022 van 00.00 tot 06.00 uu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558720</text:span><text:line-break/><text:date style:data-style-name="dag" text:fixed="true" text:date-value="2022-12-21"/><text:line-break/><text:date style:data-style-name="jaar" text:fixed="true" text:date-value="2022-12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8720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558720</text:span><text:date style:data-style-name="nicedate" text:fixed="true" text:date-value="2022-12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4.1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20223028</meta:user-defined>
    <dc:language>nl</dc:language>
    <meta:user-defined meta:name="OVERHEIDop.locatietype/OVERHEIDop.gebiedsmarkering">Adres</meta:user-defined>
    <meta:user-defined meta:name="DC.title">Verleende ontheffing vreugdevuur op het parkeerterrein nabij de voetbalvelden te Burdaard (achter het MFC)</meta:user-defined>
    <meta:user-defined meta:name="DCTERMS.W3CDTF/DCTERMS.available">2022-12-21</meta:user-defined>
    <meta:user-defined meta:name="DCTERMS.W3CDTF/OVERHEIDop.jaargang">2022</meta:user-defined>
    <meta:user-defined meta:name="OVERHEIDop.publicationIssue">558720</meta:user-defined>
    <meta:user-defined meta:name="OVERHEIDop.GmbID/DC.identifier">gmb-2022-558720</meta:user-defined>
    <meta:user-defined meta:name="OVERHEIDop.versieInformatie"/>
  </office:meta>
</office:document-meta>
</file>