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artikel 18 lid 1 onder d Wegenverkeerswet)</text:p>
            <text:p text:style-name="context.al"/>
            <text:p text:style-name="context.al"/>
            <text:p text:style-name="context.al">Ons kenmerk: Z.22.384816</text:p>
            <text:p text:style-name="context.al"/>
            <text:p text:style-name="context.al"/>
            <text:p text:style-name="context.al">Onderwerp: tijdelijk gesloten verklaring in verband met het organiseren van de Boarnster Krystmerke </text:p>
            <text:p text:style-name="context.al"/>
            <text:p text:style-name="context.al">
            <text:span text:style-name="nadrukcur"/>
          </text:p>
            <text:p text:style-name="context.al">
            <text:span text:style-name="nadrukcur">Burgemeester en wethouders van Heerenveen;</text:span>
          </text:p>
            <text:p text:style-name="context.al"/>
            <text:p text:style-name="context_bottom"/>
          </text:section>
          <text:section text:name="considerans_id1-3-2-1-2" text:style-name="considerans">
            <text:p text:style-name="tussenkopcur">
            <text:span text:style-name="nadrukvet"/>
          </text:p>
            <text:p text:style-name="tussenkopcur">
            <text:span text:style-name="nadrukvet">Overwegingen ten aanzien van het besluit</text:span>
          </text:p>
            <text:p text:style-name="considerans.al">- dat een evenement op 17 december 2022 op de locatie Doelhofplein en omgeving te Aldeboarn wordt georganiseerd;</text:p>
            <text:p text:style-name="considerans.al">- dat het noodzakelijk is om een deel van de Weaze en de Lytse Stege brug, Doelhofbrege tussen 16.00 en 22.00 uur af te sluiten voor verkeer, omdat het bovengenoemde evenement (deels) zal plaatsvinden op deze weg;</text:p>
            <text:p text:style-name="considerans.al">- ter waarborging van de veiligheid van de bezoekers van het evenement is het noodzakelijk om deze weg af te sluiten voor verkeer;</text:p>
            <text:p text:style-name="considerans.al">- 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dat op grond van artikel 18, eerste lid, onder d van de Wegenverkeerswet 1994 het college van burgemeester en wethouders bevoegd tot het nemen van verkeersbesluiten zoals aangegeven in artikel 15 van die wet wanneer het wegen betreft in beheer van de gemeente;</text:p>
            <text:p text:style-name="considerans.al">- dat bedoelde weg gelegen is binnen de gemeente Heerenveen en bij de gemeente Heerenveen in beheer is;</text:p>
            <text:p text:style-name="considerans.al">- dat overleg met de afdeling Integraal beheer openbare ruimte en politie heeft plaatsgevonden;</text:p>
            <text:p text:style-name="considerans.al">- dat in het onderstaande besluit de verkeerstekens zullen worden benoemd conform artikel 96 van het Reglement Verkeersregelaars en Verkeerstekens 1990 (RVV).</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bovenstaande overwegingen onderstaande weg tijdelijk gesloten te verklaren voor voertuigen, ruiters en geleiders van rij- of trekdieren of vee, door plaatsing van borden conform model C1 van bijlage I van het RVV 1990. De gesloten verklaring geldt op 17 mei 2022 tussen 16.00 en 22.00 uur voor de Weaze en de Lytse Stege brug, Doelhofbrege</text:p>
            <text:p text:style-name="tekst_bottom"/>
          </text:section>
        </text:section>
        <text:section text:name="regeling-sluiting_id1-3-2-3" text:style-name="regeling-sluiting">
          <text:section text:name="gegeven_id1-3-2-3-1" text:style-name="gegeven">
            <text:p text:style-name="dagtekening">
            <text:span text:style-name="plaats">Heerenveen,</text:span>
            <text:span text:style-name="datum">13 december 2022</text:span>
          </text:p>
          </text:section>
          <text:section text:name="ondertekening_id1-3-2-3-2">
            <text:p>Hoogachtend, Burgemeester en wethouders van Heereveen</text:p>
            <text:p><text:span text:style-name="deze">Namens dit college,</text:span></text:p>
            <text:p><text:span text:style-name="ondertekening_naam"><text:span text:style-name="voornaam">Afdelingshoofd Vergunningen, Toezicht en Handhaving,</text:span><text:span text:style-name="achternaam"/></text:span></text:p>
            <text:p><text:span text:style-name="functie">S. Talstra</text:span></text:p>
          </text:section>
        </text:section>
        <text:section text:name="bezwaarschrift_id1-3-2-4" text:style-name="bezwaarschrift">
          <text:p text:style-name="bezwaarschrift_top"/>
          <text:p text:style-name="tussenkopvetcur">Bent u het niet eens met dit besluit?</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www.heerenveen.nl.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 uw naam en adres;</text:p>
          <text:p text:style-name="bezwaarschrift_al">• de datum van het bezwaarschrift;</text:p>
          <text:p text:style-name="bezwaarschrift_al">• een omschrijving van het besluit;</text:p>
          <text:p text:style-name="bezwaarschrift_al">• de reden waarom u het niet eens bent;</text:p>
          <text:p text:style-name="bezwaarschrift_al">• uw telefoonnummer;</text:p>
          <text:p text:style-name="bezwaarschrift_al">• uw handtekening.</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8428</text:span><text:line-break/><text:date style:data-style-name="dag" text:fixed="true" text:date-value="2022-12-16"/><text:line-break/><text:date style:data-style-name="jaar" text:fixed="true" text:date-value="2022-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8428</text:span><text:date style:data-style-name="nicedate" text:fixed="true" text:date-value="2022-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8428</text:span><text:date style:data-style-name="nicedate" text:fixed="true" text:date-value="2022-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1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de Boarnster Krystmerke op 17 december 2022 - Doelhofplein en omgeving Aldeboa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2-12-16</meta:user-defined>
    <meta:user-defined meta:name="DCTERMS.W3CDTF/OVERHEIDop.jaargang">2022</meta:user-defined>
    <meta:user-defined meta:name="OVERHEIDop.publicationIssue">558428</meta:user-defined>
    <meta:user-defined meta:name="OVERHEIDop.GmbID/DC.identifier">gmb-2022-558428</meta:user-defined>
    <meta:user-defined meta:name="OVERHEIDop.versieInformatie"/>
  </office:meta>
</office:document-meta>
</file>