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temmingsplan ‘Marrum – Woningbouw Sinnebuorren en Easterstrjitte’</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Noardeast-Fryslân maakt bekend dat het ontwerpbestemmingsplan ‘Marrum – Woningbouw Sinnebuorren en Easterstrjitte’ (NL.IMRO.1970.BpMrSinnEaster-ON01) vanaf 22 december ter inzage ligt. </text:p>
            <text:p text:style-name="common-al">
            <text:span text:style-name="nadrukvet">Plan </text:span>
          </text:p>
            <text:p text:style-name="common-al">Er is duidelijk vraag naar woningen in Marrum. Daarom is de gemeente Noardeast Fryslan in samenspraak met Dorpsbelang op zoek gegaan naar geschikte locaties. Hieruit volgt het initiatief om een groenperceel aan de Sinnebuorren en een open ‘agrarisch’ terrein aan de Eastersrjitte te bestemmen als woningbouwlocaties.</text:p>
            <text:p text:style-name="common-al">In de huidige situatie is de locatie Sinnebuorren een groenperceel met de bestemming ‘Groen’. Dit wordt gewijzigd in ‘Woongebied’. De locatie Easterstrjitte is deels in gebruik als grasland, deze locatie heeft de bestemming ‘Agrarisch – Cultuurgrond’. Dit wordt gewijzigd in ‘Wonen’, ‘Groen’ en ‘Verkeer – Verblijfsgebied’.</text:p>
            <text:p text:style-name="common-al">
            <text:span text:style-name="nadrukvet">Het ontwerpbestemmingsplan inzien</text:span>
          </text:p>
            <text:p text:style-name="common-al">U kunt het bestemmingsplan bekijken op <text:a xlink:href="http://www.ruimtelijkeplannen.nl" xlink:type="simple">www.ruimtelijkeplannen.nl</text:a> (<text:a xlink:href="https://www.ruimtelijkeplannen.nl/?planidn=NL.IMRO.1970.BpMrSinnEaster-ON01" xlink:type="simple">https://www.ruimtelijkeplannen.nl/?planidn=NL.IMRO.1970.BpMrSinnEaster-ON01</text:a>).</text:p>
            <text:p text:style-name="common-al">Wilt u het bestemmingsplan bekijken in een gemeentehuis? Maak dan een afspraak via telefoonnummer (0519) 29 88 88.</text:p>
            <text:p text:style-name="common-al">
            <text:span text:style-name="nadrukvet">Wilt u reageren?</text:span>
          </text:p>
            <text:p text:style-name="common-al">U kunt uw zienswijze van 22 december 2022 tot en met 1 februari 2023 schriftelijk indienen bij de gemeenteraad Noardeast-Fryslân, Postbus 13, 9290 AA, Kollum. Dit onder vermelding van ‘zienswijze ontwerpbestemmingsplan Marrum – Woningbouw Sinnebuorren en Easterstrjitte’. Ook kunt u mondeling reageren. Daarvoor kunt u een afspraak maken met de eenheid Romtelik Belied en Plannen.</text:p>
            <text:p text:style-name="common-al">
            <text:span text:style-name="nadrukvet">Heeft u vragen?</text:span>
          </text:p>
            <text:p text:style-name="last-al">Bij vragen kunt u contact opnemen met de eenheid Romtelik Belied en Plannen (0519) 29 88 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58125</text:span><text:line-break/><text:date style:data-style-name="dag" text:fixed="true" text:date-value="2022-12-21"/><text:line-break/><text:date style:data-style-name="jaar" text:fixed="true" text:date-value="2022-1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58125</text:span><text:date style:data-style-name="nicedate" text:fixed="true" text:date-value="2022-1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58125</text:span><text:date style:data-style-name="nicedate" text:fixed="true" text:date-value="2022-1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11/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BpMrSinnEaster-ON01</meta:user-defined>
    <meta:user-defined meta:name="OVERHEIDop.Plansoort/OVERHEIDop.plansoort">bestemmings- of omgevingsplan</meta:user-defined>
    <dc:language>nl</dc:language>
    <meta:user-defined meta:name="OVERHEIDop.locatietype/OVERHEIDop.gebiedsmarkering">Gemeente</meta:user-defined>
    <meta:user-defined meta:name="DC.title">Ontwerpbestemmingsplan ‘Marrum – Woningbouw Sinnebuorren en Easterstrjitte’</meta:user-defined>
    <meta:user-defined meta:name="DCTERMS.W3CDTF/DCTERMS.available">2022-12-21</meta:user-defined>
    <meta:user-defined meta:name="DCTERMS.W3CDTF/OVERHEIDop.jaargang">2022</meta:user-defined>
    <meta:user-defined meta:name="OVERHEIDop.publicationIssue">558125</meta:user-defined>
    <meta:user-defined meta:name="OVERHEIDop.GmbID/DC.identifier">gmb-2022-558125</meta:user-defined>
    <meta:user-defined meta:name="OVERHEIDop.versieInformatie"/>
  </office:meta>
</office:document-meta>
</file>