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arti4d7f3715-52fa-402e-9982-b1e0c07ce7d0.png" manifest:media-type="image/png"/>
  <manifest:file-entry manifest:full-path="Pictures/Kaarti1221bd00-4250-42f4-95e4-da5f3c091751.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Medeling verkoop en verhuur gemeentegronden</text:p>
      <text:section text:name="zakelijke-mededeling_id1-3-2" text:style-name="zakelijke-mededeling">
        <text:section text:name="zakelijke-mededeling-tekst_id1-3-2-1" text:style-name="zakelijke-mededeling-tekst">
          <text:section text:name="tekst_id1-3-2-1-1" text:style-name="tekst">
            <text:p text:style-name="common-al">De gemeente Haarlemmermeer heeft in 2016 een tweetal anterieure overeenkomsten met de toenmalige ontwikkelaars van het Corendon Village Hotel Amsterdam te Badhoevedorp gesloten. In deze anterieure overeenkomsten zijn afspraken gemaakt over de (her)ontwikkeling van betreffende panden en de inrichting van de omliggende gronden. Ter verdere uitwerking van deze afspraken is de gemeente voornemens om:</text:p>
            <text:list text:style-name="id1-3-2-1-1-2">
              <text:list-item text:style-override="id1-3-2-1-1-2-1">
                <text:number>-</text:number>
                <text:p text:style-name="al">met Corendon Village Vastgoed nr 291 B.V. een huurovereenkomst aan te gaan, waarbij een gedeelte van het perceel kadastraal bekend gemeente Haarlemmermeer, sectie H nummer 11091, door de gemeente aan deze partij wordt verhuurd. Het betreffende gedeelte is weergegeven op onderstaande tekening. Er is er geen aanleiding om aan te nemen dat er sprake is van concurrentie en/of om mededingingsruimte te bieden, omdat vanwege de ligging (het grenst aan het perceel kadastraal bekend gemeente Haarlemmermeer, sectie H nummer 11087, dat eigendom is van deze partij) en inrichting van de grond vaststaat dat deze partij de enige serieuze kandidaat is voor de aanhuur van de betreffende grond.</text:p>
              </text:list-item>
              <text:list-item text:style-override="id1-3-2-1-1-2-2">
                <text:number>-</text:number>
                <text:p text:style-name="al">met Corendon Village Vastgoed B.V. een huurovereenkomst aan te gaan, waarbij een gedeelte van het perceel kadastraal bekend gemeente Haarlemmermeer, sectie H nummer 11092, door de gemeente aan deze partij wordt verhuurd. Het betreffende gedeelte is weergegeven op onderstaande tekening. Er is er geen aanleiding om aan te nemen dat er sprake is van concurrentie en/of om mededingingsruimte te bieden, omdat vanwege de ligging (het grenst aan het perceel kadastraal bekend gemeente Haarlemmermeer, sectie H nummer 11089, dat eigendom is van deze partij) en de bestemming van een groot gedeelte van de grond als ‘ecologische zone’ vaststaat dat deze partij de enige serieuze kandidaat is voor de aanhuur van de betreffende grond en de inrichting ervan als ecologische zone / tuin, hetgeen inmiddels door en voor rekening van deze partij in samenspraak met de gemeente heeft plaatsgevonden. Alleen door verhuur aan deze partij is bereikt dat de betreffende grond door en voor rekening van deze partij is ingericht als ecologische zone / tuin en door en voor rekening van deze partij wordt beheerd en onderhouden. Een klein gedeelte van de grond maakt onderdeel uit van het parkeerterrein van deze partij dat niet openbaar toegankelijk is. Ook wat dit gedeelte is er geen aanleiding om aan te nemen dat er sprake is van concurrentie en/of om mededingingsruimte te bieden, omdat vanwege de ligging en inrichting van de grond vaststaat dat deze partij de enige serieuze kandidaat is voor de aanhuur van de betreffende grond.</text:p>
              </text:list-item>
            </text:list>
            <text:p text:style-name="common-al">
            <draw:frame><draw:text-box><text:section text:name="plaatje_id1-3-2-1-1-3-1" text:style-name="plaatje">
              <text:p text:style-name="illustratie_id1-3-2-1-1-3-1-1"><draw:frame draw:style-name="illustratie_id1-3-2-1-1-3-1-1" text:anchor-type="paragraph" svg:width="153mm" svg:height="86.40337711069418mm"><draw:image xlink:href="Pictures/Kaarti4d7f3715-52fa-402e-9982-b1e0c07ce7d0.png" xlink:type="simple"/></draw:frame></text:p>
            </text:section></draw:text-box></draw:frame>
          </text:p>
            <text:p text:style-name="common-al">Ter verdere uitwerking van de afspraken is de gemeente verder voornemens om:</text:p>
            <text:list text:style-name="id1-3-2-1-1-5">
              <text:list-item text:style-override="id1-3-2-1-1-5-1">
                <text:number>-</text:number>
                <text:p text:style-name="al">met Corendon Village Vastgoed nr 291 B.V. een overeenkomst aan te gaan, waarbij een gedeelte van het perceel kadastraal bekend gemeente Haarlemmermeer, sectie H nummer 11092, door de gemeente aan deze partij wordt verkocht. Het betreffende gedeelte is weergegeven op onderstaande tekening. Er is er geen aanleiding om aan te nemen dat er sprake is van concurrentie en/of om mededingingsruimte te bieden, omdat vanwege de ligging (het grenst aan het perceel kadastraal bekend gemeente Haarlemmermeer, sectie H nummer 11087, dat eigendom is van deze partij) en inrichting van de grond (het maakt onderdeel uit van het parkeerterrein van deze partij dat niet openbaar toegankelijk is) vaststaat dat deze partij de enige serieuze kandidaat is voor de aankoop van de betreffende grond.</text:p>
              </text:list-item>
            </text:list>
            <text:p text:style-name="common-al">
            <draw:frame><draw:text-box><text:section text:name="plaatje_id1-3-2-1-1-6-1" text:style-name="plaatje">
              <text:p text:style-name="illustratie_id1-3-2-1-1-6-1-1"><draw:frame draw:style-name="illustratie_id1-3-2-1-1-6-1-1" text:anchor-type="paragraph" svg:width="153mm" svg:height="86.40337711069418mm"><draw:image xlink:href="Pictures/Kaarti1221bd00-4250-42f4-95e4-da5f3c091751.png" xlink:type="simple"/></draw:frame></text:p>
            </text:section></draw:text-box></draw:frame>
          </text:p>
            <text:p text:style-name="common-al">De gemeente zal na een wachttijd van twintig kalenderdagen na de datum van deze publicatie uitvoering geven aan haar voornemen. Als u daar vragen of opmerkingen over heeft, kunt u contact opnemen met mr. W.H. Karreman (<text:a xlink:href="mailto:wilrik.karreman@haarlemmermeer.nl" xlink:type="simple"><text:span text:style-name="nadrukondlijn">wilrik.karreman@haarlemmermeer.nl</text:span></text:a>).</text:p>
            <text:p text:style-name="last-al">Het feit dat een voornemen tot verhuur en/of verkoop bekend wordt gemaakt, betekent niet dat de gemeente al definitief tot verhuur en/of verkoop besloten heeft. Ook betekent het niet dat met de beoogde huurder / koper al volledige overeenstemming is bereikt of dat zeker is dat die zal worden berei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1-1" style:parent-style-name="Standard">
      <style:paragraph-properties style:line-spacing="0mm" style:text-autospace="none" ofo:line-height="0.001cm"/>
    </style:style>
    <style:style style:family="graphic" style:name="illustratie_id1-3-2-1-1-3-1-1" style:parent-style-name="Standard">
      <style:graphic-properties style:horizontal-pos="left" style:horizontal-rel="paragraph" style:vertical-pos="top" style:vertical-rel="paragraph" style:wrap="none" ofo:margin-right="3mm"/>
    </style:style>
    <style:style style:family="paragraph" style:name="illustratie_id1-3-2-1-1-6-1-1" style:parent-style-name="Standard">
      <style:paragraph-properties style:line-spacing="0mm" style:text-autospace="none" ofo:line-height="0.001cm"/>
    </style:style>
    <style:style style:family="graphic" style:name="illustratie_id1-3-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557290</text:span><text:line-break/><text:date style:data-style-name="dag" text:fixed="true" text:date-value="2022-12-20"/><text:line-break/><text:date style:data-style-name="jaar" text:fixed="true" text:date-value="2022-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7290</text:span><text:date style:data-style-name="nicedate" text:fixed="true" text:date-value="2022-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7290</text:span><text:date style:data-style-name="nicedate" text:fixed="true" text:date-value="2022-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2.11/xml/MC-DRP-Voorlichting-Web-ZM.xml</meta:user-defined>
    <meta:user-defined meta:name="OVERHEID.Gemeente/DC.creator">Haarlemmermeer</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Gemeente</meta:user-defined>
    <meta:user-defined meta:name="DC.title">Medeling verkoop en verhuur gemeentegronden</meta:user-defined>
    <meta:user-defined meta:name="DCTERMS.W3CDTF/DCTERMS.available">2022-12-20</meta:user-defined>
    <meta:user-defined meta:name="DCTERMS.W3CDTF/OVERHEIDop.jaargang">2022</meta:user-defined>
    <meta:user-defined meta:name="OVERHEIDop.publicationIssue">557290</meta:user-defined>
    <meta:user-defined meta:name="OVERHEIDop.GmbID/DC.identifier">gmb-2022-557290</meta:user-defined>
    <meta:user-defined meta:name="OVERHEIDop.versieInformatie"/>
  </office:meta>
</office:document-meta>
</file>