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alestrinastraat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3pv - Palestrinastraat 17 - 03/01/2023, Locatie: Palestrinastraat 17-H</text:p>
            <text:p text:style-name="common-al">Looptijd :03-01-2023 t/m 03-01-2023</text:p>
            <text:p text:style-name="common-al">Verzonden naar aanvrager op: 12-12-2022</text:p>
            <text:p text:style-name="common-al">Kenmerk gemeente: Z/22/2112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120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55231</text:span><text:line-break/><text:date style:data-style-name="dag" text:fixed="true" text:date-value="2022-12-15"/><text:line-break/><text:date style:data-style-name="jaar" text:fixed="true" text:date-value="2022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5231</text:span><text:date style:data-style-name="nicedate" text:fixed="true" text:date-value="2022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5231</text:span><text:date style:data-style-name="nicedate" text:fixed="true" text:date-value="2022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2086</meta:user-defined>
    <meta:user-defined meta:name="DCTERMS.abstract">TVM 3pv - Palestrinastraat 17 - 03/01/2023, Palestrinastraat 17-H</meta:user-defined>
    <dc:language>nl</dc:language>
    <meta:user-defined meta:name="OVERHEIDop.locatietype/OVERHEIDop.gebiedsmarkering">Punt</meta:user-defined>
    <meta:user-defined meta:name="DC.title">Besluit apv vergunning Verleend Palestrinastraat 17-H</meta:user-defined>
    <meta:user-defined meta:name="DCTERMS.W3CDTF/DCTERMS.available">2022-12-15</meta:user-defined>
    <meta:user-defined meta:name="DCTERMS.W3CDTF/OVERHEIDop.jaargang">2022</meta:user-defined>
    <meta:user-defined meta:name="OVERHEIDop.publicationIssue">555231</meta:user-defined>
    <meta:user-defined meta:name="OVERHEIDop.GmbID/DC.identifier">gmb-2022-555231</meta:user-defined>
    <meta:user-defined meta:name="OVERHEIDop.versieInformatie"/>
  </office:meta>
</office:document-meta>
</file>