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INSTANDHOUDEN VAN EEN UNIT (TERMIJNVERLENGING VAN 3 JAAR) AISE BRUGGENSWEI 2 HOORNSTERZW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instandhouden van een unit (termijnverlenging van 3 jaar) op het perceel Aise Bruggenswei 2 te Hoornsterzwaag (12 december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4676</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4676</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4676</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INSTANDHOUDEN VAN EEN UNIT (TERMIJNVERLENGING VAN 3 JAAR) AISE BRUGGENSWEI 2 HOORNSTERZWAAG</meta:user-defined>
    <meta:user-defined meta:name="DCTERMS.W3CDTF/DCTERMS.available">2022-12-14</meta:user-defined>
    <meta:user-defined meta:name="DCTERMS.W3CDTF/OVERHEIDop.jaargang">2022</meta:user-defined>
    <meta:user-defined meta:name="OVERHEIDop.publicationIssue">554676</meta:user-defined>
    <meta:user-defined meta:name="OVERHEIDop.GmbID/DC.identifier">gmb-2022-554676</meta:user-defined>
    <meta:user-defined meta:name="OVERHEIDop.versieInformatie"/>
  </office:meta>
</office:document-meta>
</file>