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verhuur van een onroerende zaak </text:p>
      <text:section text:name="zakelijke-mededeling_id1-3-2" text:style-name="zakelijke-mededeling">
        <text:section text:name="zakelijke-mededeling-tekst_id1-3-2-1" text:style-name="zakelijke-mededeling-tekst">
          <text:section text:name="tekst_id1-3-2-1-1" text:style-name="tekst">
            <text:p text:style-name="common-al">De gemeente Alkmaar is voornemens om een tijdelijke huurovereenkomst te sluiten met een gitaarbouwer, ingaande 1 januari 2023 (uiterlijk 1 februari 2023) en eindigend op 31 december 2024.</text:p>
            <text:p text:style-name="common-al">De te verhuren ruimte bevindt zich in de zogenoemde Letterbak aan de Edisonweg 12 te Alkmaar.</text:p>
            <text:p text:style-name="common-al">Naar het oordeel van de gemeente Alkmaar is de beoogde gitaarbouwer om de navolgende redenen de enige ons bekende serieuze gegadigde om de ruimte tijdelijk te huren, omdat:</text:p>
            <text:list text:style-name="id1-3-2-1-1-4">
              <text:list-item text:style-override="id1-3-2-1-1-4-1">
                <text:number>•</text:number>
                <text:p text:style-name="al">de gitaarbouwer de apparatuur overneemt van de huidige huurder;</text:p>
              </text:list-item>
              <text:list-item text:style-override="id1-3-2-1-1-4-2">
                <text:number>•</text:number>
                <text:p text:style-name="al">de gitaarbouwer eveneens de overige inventaris overneemt van de huidige huurder;</text:p>
              </text:list-item>
              <text:list-item text:style-override="id1-3-2-1-1-4-3">
                <text:number>•</text:number>
                <text:p text:style-name="al">de gitaarbouwer een gedeelte van de huidige voorraad van de huidige huurder overneemt.</text:p>
              </text:list-item>
            </text:list>
            <text:p text:style-name="common-al">Resumerend is op grond van voornoemde objectieve, toetsbare en redelijke criteria de gemeente Alkmaar van oordeel dat alleen deze huurder in aanmerking komt voor de tijdelijke verhuur van de ruimte in de Letterbak. </text:p>
            <text:p text:style-name="common-al">
            <text:span text:style-name="nadrukvet">Reageren</text:span>
          </text:p>
            <text:p text:style-name="common-al">Tegen de voorgenomen verhuur kunnen geen zienswijzen, bezwaren of beroep in de zin van de Algemene wet bestuursrecht (Awb) worden ingediend of ingesteld. Indien u zich niet kunt verenigen met de voorgenomen tijdelijke verhuur én u van mening bent dat u eveneens een serieuze gegadigde bent die bereid en in staat is om aan genoemde criteria te voldoen dan dient u dat uiterlijk binnen 20 dagen na publicatie van deze bekendmaking onderbouwd kenbaar te maken. Deze termijn merken wij aan als vervaltermijn. Hierna zal worden beoordeeld of de ingediende reactie(s) aanleiding geven alsnog een selectieprocedure voor de tijdelijke verhuur op te starten.</text:p>
            <text:p text:style-name="common-al">Reacties kunnen worden verstuurd naar:</text:p>
            <text:p text:style-name="common-al">Gemeente Alkmaar</text:p>
            <text:p text:style-name="common-al">T.a.v. Vastgoedmanager Mieke Zult</text:p>
            <text:p text:style-name="common-al">Email: <text:a xlink:href="mailto:mzult@alkmaar.nl" xlink:type="simple">mzult@alkmaar.nl</text:a></text:p>
            <text:p text:style-name="common-al">O.v.v. 'tijdelijke verhuur – gitaarbouwer'</text:p>
            <text:p text:style-name="last-al">Voor nadere informatie kunt u terecht bij: Mieke Zult via telefoonnummer 06-41520031</text:p>
            <text:p text:style-name="tekst_bottom"/>
          </text:section>
        </text:section>
        <text:section text:name="zakelijke-mededeling-sluiting_id1-3-2-2" text:style-name="zakelijke-mededeling-sluiting">
          <text:section text:name="gegeven_id1-3-2-2-1" text:style-name="gegeven">
            <text:p text:style-name="dagtekening">
            <text:span text:style-name="plaats">Alkmaar,</text:span>
            <text:span text:style-name="datum">
              <text:span text:style-name="nadrukcur">14 december 2022</text:span>
            </text:span>
          </text:p>
          </text:section>
          <text:section text:name="ondertekening_id1-3-2-2-2">
            <text:p><text:span text:style-name="functie">Burgemeester en wethouders van Alkmaa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553740</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3740</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3740</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9/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Bekendmaking voornemen tot verhuur van een onroerende zaak</meta:user-defined>
    <meta:user-defined meta:name="DCTERMS.W3CDTF/DCTERMS.available">2022-12-14</meta:user-defined>
    <meta:user-defined meta:name="DCTERMS.W3CDTF/OVERHEIDop.jaargang">2022</meta:user-defined>
    <meta:user-defined meta:name="OVERHEIDop.publicationIssue">553740</meta:user-defined>
    <meta:user-defined meta:name="OVERHEIDop.GmbID/DC.identifier">gmb-2022-553740</meta:user-defined>
    <meta:user-defined meta:name="OVERHEIDop.versieInformatie"/>
  </office:meta>
</office:document-meta>
</file>