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Bataviastraat 85 te Utrecht,  HZ_WABO-21-3938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ataviastraat 85 te Utrecht</text:p>
            <text:p text:style-name="common-al">HZ_WABO-21-39385</text:p>
            <text:p text:style-name="common-al">Toelichting: het bouwen van een dakopbouw op een woning</text:p>
            <text:p text:style-name="common-al">Datum besluit: 7 februari 2022</text:p>
            <text:p text:style-name="common-al">Startdatum bezwaartermijn: 8 februari 2022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55116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11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11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2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een woning, Bataviastraat 85 te Utrecht,  HZ_WABO-21-39385</meta:user-defined>
    <meta:user-defined meta:name="DCTERMS.W3CDTF/DCTERMS.available">2022-02-09</meta:user-defined>
    <meta:user-defined meta:name="DCTERMS.W3CDTF/OVERHEIDop.jaargang">2022</meta:user-defined>
    <meta:user-defined meta:name="OVERHEIDop.externeBijlage">ALG Aanvraagdocument  publiceerbaar-A|exb-2022-7781</meta:user-defined>
    <meta:user-defined meta:name="OVERHEIDop.externeBijlage">Besluit weigering omgevingsvergunning publiceer...|exb-2022-7782</meta:user-defined>
    <meta:user-defined meta:name="OVERHEIDop.publicationIssue">55116</meta:user-defined>
    <meta:user-defined meta:name="OVERHEIDop.GmbID/DC.identifier">gmb-2022-55116</meta:user-defined>
    <meta:user-defined meta:name="OVERHEIDop.versieInformatie"/>
  </office:meta>
</office:document-meta>
</file>