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mmerdenplein 102, 1106A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Remmerdenplein 102, 1106AK Amsterdam</text:p>
            <text:p text:style-name="common-al">Omschrijving: het wijzigen van de brandcompartimentering i.v.m. vervallen celfunctie</text:p>
            <text:p text:style-name="common-al">Datum ontvangst: 07-12-2022</text:p>
            <text:p text:style-name="common-al">Zaaknummer: Z2022-ZO002138</text:p>
            <text:p text:style-name="common-al">OLO nummer: 744515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51138</text:span><text:line-break/><text:date style:data-style-name="dag" text:fixed="true" text:date-value="2022-12-13"/><text:line-break/><text:date style:data-style-name="jaar" text:fixed="true" text:date-value="2022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1138</text:span><text:date style:data-style-name="nicedate" text:fixed="true" text:date-value="2022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1138</text:span><text:date style:data-style-name="nicedate" text:fixed="true" text:date-value="2022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Z2022-ZO002138</meta:user-defined>
    <meta:user-defined meta:name="DCTERMS.abstract">het wijzigen van de brandcompartimentering i.v.m. vervallen celfunctie</meta:user-defined>
    <dc:language>nl</dc:language>
    <meta:user-defined meta:name="OVERHEIDop.locatietype/OVERHEIDop.gebiedsmarkering">Punt</meta:user-defined>
    <meta:user-defined meta:name="DC.title">Aanvraag omgevingsvergunning Remmerdenplein 102, 1106AK Amsterdam</meta:user-defined>
    <meta:user-defined meta:name="DCTERMS.W3CDTF/DCTERMS.available">2022-12-13</meta:user-defined>
    <meta:user-defined meta:name="DCTERMS.W3CDTF/OVERHEIDop.jaargang">2022</meta:user-defined>
    <meta:user-defined meta:name="OVERHEIDop.publicationIssue">551138</meta:user-defined>
    <meta:user-defined meta:name="OVERHEIDop.GmbID/DC.identifier">gmb-2022-551138</meta:user-defined>
    <meta:user-defined meta:name="OVERHEIDop.versieInformatie"/>
  </office:meta>
</office:document-meta>
</file>