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Ingekomen aanvraag omgevingsvergunning - gronden naast Tapuitlaan 238 te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2022-014489, gronden naast Tapuitlaan 238 te Noordwijk, het plaatsen van de installatie in een losstaande berging, 17-11-2022*</text:p>
            <text:p text:style-name="common-al">*op 29 november 2022 is gepubliceerd als:2022-014489,Duindamseweg 7 te Noordwijk, het plaatsen van de installatie in een losstaande berging, 17-11-2022</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550026</text:span><text:line-break/><text:date style:data-style-name="dag" text:fixed="true" text:date-value="2022-12-13"/><text:line-break/><text:date style:data-style-name="jaar" text:fixed="true" text:date-value="2022-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0026</text:span><text:date style:data-style-name="nicedate" text:fixed="true" text:date-value="2022-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0026</text:span><text:date style:data-style-name="nicedate" text:fixed="true" text:date-value="2022-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11/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2-014489</meta:user-defined>
    <meta:user-defined meta:name="DCTERMS.abstract">het plaatsen van de installatie in een losstaande berging, 17-11-2022</meta:user-defined>
    <dc:language>nl</dc:language>
    <meta:user-defined meta:name="OVERHEIDop.locatietype/OVERHEIDop.gebiedsmarkering">Adres</meta:user-defined>
    <meta:user-defined meta:name="DC.title">RECTIFICATIE Ingekomen aanvraag omgevingsvergunning - gronden naast Tapuitlaan 238 te Noordwijk</meta:user-defined>
    <meta:user-defined meta:name="DCTERMS.W3CDTF/DCTERMS.available">2022-12-13</meta:user-defined>
    <meta:user-defined meta:name="DCTERMS.W3CDTF/OVERHEIDop.jaargang">2022</meta:user-defined>
    <meta:user-defined meta:name="OVERHEIDop.publicationIssue">550026</meta:user-defined>
    <meta:user-defined meta:name="OVERHEIDop.GmbID/DC.identifier">gmb-2022-550026</meta:user-defined>
    <meta:user-defined meta:name="OVERHEIDop.versieInformatie"/>
  </office:meta>
</office:document-meta>
</file>