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AANLEGGEN VAN EEN ZONNEPARK (TIJDELIJK VOOR 10 JAAR), VENUS 18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anleggen van een zonnepark (tijdelijk voor 10 jaar) op het perceel Venus 18 te Heerenveen  (indieningsdatum 12-10-2022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48186</text:span><text:line-break/><text:date style:data-style-name="dag" text:fixed="true" text:date-value="2022-12-09"/><text:line-break/><text:date style:data-style-name="jaar" text:fixed="true" text:date-value="2022-1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8186</text:span><text:date style:data-style-name="nicedate" text:fixed="true" text:date-value="2022-1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8186</text:span><text:date style:data-style-name="nicedate" text:fixed="true" text:date-value="2022-1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AANLEGGEN VAN EEN ZONNEPARK (TIJDELIJK VOOR 10 JAAR), VENUS 18 HEERENVEEN.</meta:user-defined>
    <meta:user-defined meta:name="DCTERMS.W3CDTF/DCTERMS.available">2022-12-09</meta:user-defined>
    <meta:user-defined meta:name="DCTERMS.W3CDTF/OVERHEIDop.jaargang">2022</meta:user-defined>
    <meta:user-defined meta:name="OVERHEIDop.publicationIssue">548186</meta:user-defined>
    <meta:user-defined meta:name="OVERHEIDop.GmbID/DC.identifier">gmb-2022-548186</meta:user-defined>
    <meta:user-defined meta:name="OVERHEIDop.versieInformatie"/>
  </office:meta>
</office:document-meta>
</file>