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GRAVEN VAN SLEUVEN TEN BEHOEVE VAN AANLEG KABELS, MERCURIUS NABIJ 20 TOT AAN HET MEER / SKOATTERWALD (VERSCHEIDENE LOCATIES IBF TERREIN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graven van sleuven ten behoeve van aanleg kabels op het perceel Mercurius nabij nummer 20 tot aan het Meer / Skoatterwald (verscheidene locaties IBF terrein) te Heerenveen (01-12-2022).</text:p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47468</text:span><text:line-break/><text:date style:data-style-name="dag" text:fixed="true" text:date-value="2022-12-09"/><text:line-break/><text:date style:data-style-name="jaar" text:fixed="true" text:date-value="2022-12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47468</text:span><text:date style:data-style-name="nicedate" text:fixed="true" text:date-value="2022-12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47468</text:span><text:date style:data-style-name="nicedate" text:fixed="true" text:date-value="2022-12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11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DC.title">AANVRAAG OMGEVINGSVERGUNNING, GRAVEN VAN SLEUVEN TEN BEHOEVE VAN AANLEG KABELS, MERCURIUS NABIJ 20 TOT AAN HET MEER / SKOATTERWALD (VERSCHEIDENE LOCATIES IBF TERREIN HEERENVEEN</meta:user-defined>
    <meta:user-defined meta:name="DCTERMS.W3CDTF/DCTERMS.available">2022-12-09</meta:user-defined>
    <meta:user-defined meta:name="DCTERMS.W3CDTF/OVERHEIDop.jaargang">2022</meta:user-defined>
    <meta:user-defined meta:name="OVERHEIDop.publicationIssue">547468</meta:user-defined>
    <meta:user-defined meta:name="OVERHEIDop.GmbID/DC.identifier">gmb-2022-547468</meta:user-defined>
    <meta:user-defined meta:name="OVERHEIDop.versieInformatie"/>
  </office:meta>
</office:document-meta>
</file>