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kadeverbetering aan Vaartweg/ Broekkade t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laardingen maken bekend dat zij de volgende aanvraag voor een omgevingsvergunning hebben ontvangen:</text:p>
            <text:p text:style-name="common-al">Voor : kadeverbetering Vaartweg/ Broekkade </text:p>
            <text:p text:style-name="common-al">Locatie : Broekkade tot Watersportweg</text:p>
            <text:p text:style-name="common-al">Kenmerk : OVXINR-8610</text:p>
            <text:p text:style-name="common-al">Type aanvraag : vergunningaanvraag regulier behandelen</text:p>
            <text:p text:style-name="common-al">Datum ontvangst : 30 november 2022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547052</text:span><text:line-break/><text:date style:data-style-name="dag" text:fixed="true" text:date-value="2022-12-12"/><text:line-break/><text:date style:data-style-name="jaar" text:fixed="true" text:date-value="2022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7052</text:span><text:date style:data-style-name="nicedate" text:fixed="true" text:date-value="2022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7052</text:span><text:date style:data-style-name="nicedate" text:fixed="true" text:date-value="2022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XINR-8610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kadeverbetering aan Vaartweg/ Broekkade te Vlaardingen</meta:user-defined>
    <meta:user-defined meta:name="DCTERMS.W3CDTF/DCTERMS.available">2022-12-12</meta:user-defined>
    <meta:user-defined meta:name="DCTERMS.W3CDTF/OVERHEIDop.jaargang">2022</meta:user-defined>
    <meta:user-defined meta:name="OVERHEIDop.publicationIssue">547052</meta:user-defined>
    <meta:user-defined meta:name="OVERHEIDop.GmbID/DC.identifier">gmb-2022-547052</meta:user-defined>
    <meta:user-defined meta:name="OVERHEIDop.versieInformatie"/>
  </office:meta>
</office:document-meta>
</file>