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Roelof Hartplein 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- Roelof Hartplein 9 - 21/12/2022, Locatie: Roelof Hartplein 9-H</text:p>
            <text:p text:style-name="common-al">Looptijd :21-12-2022 t/m 21-12-2022</text:p>
            <text:p text:style-name="common-al">Verzonden naar aanvrager op: 06-12-2022</text:p>
            <text:p text:style-name="common-al">Kenmerk gemeente: Z/22/21095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1095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46408</text:span><text:line-break/><text:date style:data-style-name="dag" text:fixed="true" text:date-value="2022-12-09"/><text:line-break/><text:date style:data-style-name="jaar" text:fixed="true" text:date-value="2022-1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6408</text:span><text:date style:data-style-name="nicedate" text:fixed="true" text:date-value="2022-1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6408</text:span><text:date style:data-style-name="nicedate" text:fixed="true" text:date-value="2022-1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9573</meta:user-defined>
    <meta:user-defined meta:name="DCTERMS.abstract">TVM - Roelof Hartplein 9 - 21/12/2022, Roelof Hartplein 9-H</meta:user-defined>
    <dc:language>nl</dc:language>
    <meta:user-defined meta:name="OVERHEIDop.locatietype/OVERHEIDop.gebiedsmarkering">Punt</meta:user-defined>
    <meta:user-defined meta:name="DC.title">Besluit apv vergunning Verleend Roelof Hartplein 9-H</meta:user-defined>
    <meta:user-defined meta:name="DCTERMS.W3CDTF/DCTERMS.available">2022-12-09</meta:user-defined>
    <meta:user-defined meta:name="DCTERMS.W3CDTF/OVERHEIDop.jaargang">2022</meta:user-defined>
    <meta:user-defined meta:name="OVERHEIDop.publicationIssue">546408</meta:user-defined>
    <meta:user-defined meta:name="OVERHEIDop.GmbID/DC.identifier">gmb-2022-546408</meta:user-defined>
    <meta:user-defined meta:name="OVERHEIDop.versieInformatie"/>
  </office:meta>
</office:document-meta>
</file>