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 Admiraal De Ruijterweg 352-H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TVM 3 vakken, Objecten, Admiraal De Ruijterweg 352, 22-12-2022, Locatie: Admiraal De Ruijterweg 352-H</text:p>
            <text:p text:style-name="common-al">Looptijd :22-12-2022 t/m 22-12-2022</text:p>
            <text:p text:style-name="common-al">Verzonden naar aanvrager op: 06-12-2022</text:p>
            <text:p text:style-name="common-al">Kenmerk gemeente: Z/22/210884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2/2108840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www.amsterdam.nl/veelgevraagd</text:a> onder het tabblad 'Contact'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546400</text:span><text:line-break/><text:date style:data-style-name="dag" text:fixed="true" text:date-value="2022-12-09"/><text:line-break/><text:date style:data-style-name="jaar" text:fixed="true" text:date-value="2022-12-0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546400</text:span><text:date style:data-style-name="nicedate" text:fixed="true" text:date-value="2022-12-0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546400</text:span><text:date style:data-style-name="nicedate" text:fixed="true" text:date-value="2022-12-0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37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2/2108840</meta:user-defined>
    <meta:user-defined meta:name="DCTERMS.abstract">TVM 3 vakken, Objecten, Admiraal De Ruijterweg 352, 22-12-2022, Admiraal De Ruijterweg 352-H</meta:user-defined>
    <dc:language>nl</dc:language>
    <meta:user-defined meta:name="OVERHEIDop.locatietype/OVERHEIDop.gebiedsmarkering">Punt</meta:user-defined>
    <meta:user-defined meta:name="DC.title">Besluit apv vergunning Verleend Admiraal De Ruijterweg 352-H</meta:user-defined>
    <meta:user-defined meta:name="DCTERMS.W3CDTF/DCTERMS.available">2022-12-09</meta:user-defined>
    <meta:user-defined meta:name="DCTERMS.W3CDTF/OVERHEIDop.jaargang">2022</meta:user-defined>
    <meta:user-defined meta:name="OVERHEIDop.publicationIssue">546400</meta:user-defined>
    <meta:user-defined meta:name="OVERHEIDop.GmbID/DC.identifier">gmb-2022-546400</meta:user-defined>
    <meta:user-defined meta:name="OVERHEIDop.versieInformatie"/>
  </office:meta>
</office:document-meta>
</file>