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verhuur standplaats verkoopwagen op Brouwersdam nabij provinciegrens Zeeland - Zuid-Holland</text:p>
      <text:section text:name="regeling_id1-3-2" text:style-name="regeling">
        <text:section text:name="aanhef_id1-3-2-1" text:style-name="aanhef">
          <text:section text:name="preambule_id1-3-2-1-1" text:style-name="preambule">
            <text:p text:style-name="al">
            <text:span text:style-name="nadrukvet"/>
          </text:p>
            <text:p text:style-name="al">
            <text:span text:style-name="nadrukvet">Voornemen tot verhuur en objectinformatie</text:span>
          </text:p>
            <text:p text:style-name="al">Gemeente Schouwen-Duiveland is voornemens om per 1 januari 2023 een perceel grond aan de Brouwersdam als standplaats voor een verkoopwagen te verhuren. Het perceel grond is kadastraal bekend als gemeente Middenschouwen, sectie G, nummer 625 (gedeeltelijk), ter grootte van circa 200 m², nabij de provinciegrens Zeeland – Zuid-Holland.</text:p>
            <text:p text:style-name="al"/>
            <text:p text:style-name="al">
            <text:span text:style-name="nadrukvet">Motivering</text:span>
          </text:p>
            <text:p text:style-name="al">Volgens gemeente Schouwen-Duiveland kwalificeert de beoogde huurder als enige serieuze gegadigde om het voornoemde perceel grond van de gemeente Schouwen-Duiveland te huren, omdat de beoogde huurder van een standplaats voor een verkoopwagen over een omgevingsvergunning dient te beschikken en beoogde huurder in het bezit is van een omgevingsvergunning voor betreffende locatie. </text:p>
            <text:p text:style-name="al"/>
            <text:p text:style-name="al">Op grond van het hiervoor genoemde objectieve, redelijke en toetsbare criterium is de beoogde huurder naar het oordeel van gemeente Schouwen-Duiveland de enige serieuze gegadigde om de hiervoor genoemde huurovereenkomst mee af te sluiten.</text:p>
            <text:p text:style-name="al"/>
            <text:p text:style-name="al">
            <text:span text:style-name="nadrukvet">Reageren</text:span>
          </text:p>
            <text:p text:style-name="al">Als u het niet eens bent met het voornemen van gemeente Schouwen-Duiveland om de standplaats voor een verkoopwagen te verhuren, dient u dit binnen 20 kalenderdagen na publicatie van dit voornemen schriftelijk en gemotiveerd kenbaar te maken bij gemeente Schouwen-Duiveland. U kunt dit kenbaar maken door het schrijven van een brief aan gemeente Schouwen-Duiveland, Postbus 5555, 4300 JA Zierikzee of door het sturen van een e-mail naar <text:a xlink:href="mailto:ontwikkelingsbedrijf@schouwen-duiveland.nl" xlink:type="simple">ontwikkelingsbedrijf@schouwen-duiveland.nl</text:a> onder vermelding van zaaknummer 712393 en onder opgave van reden(en) waarom u het niet eens bent met het voornemen tot verhuur. Zet in uw brief of e-mail in elk geval:</text:p>
            <text:p text:style-name="al"/>
            <text:p text:style-name="al">- de datum van publicatie en welk voornemen tot verhuur het betreft;</text:p>
            <text:p text:style-name="al">- uw naam, adres en woonplaats;</text:p>
            <text:p text:style-name="al">- de reden(en) waarom u het niet eens bent met het voornemen tot verhuur;</text:p>
            <text:p text:style-name="al">- uw handtekening;</text:p>
            <text:p text:style-name="al">- een machtiging als u voor iemand anders een motivatie stuurt, bijvoorbeeld namens een bedrijf reageert.</text:p>
            <text:p text:style-name="al"/>
            <text:p text:style-name="al">
            <text:span text:style-name="nadrukvet">Vervaltermijn</text:span>
          </text:p>
            <text:p text:style-name="al">Als u niet binnen bovengenoemde vervaltermijn schriftelijk en gemotiveerd kenbaar maakt waarom u het niet eens bent met bovengenoemd voornemen tot verhuur, vervalt uw recht om hiertegen in rechte op te komen en/of aanspraak te maken op enige juridische sanctie. Gemeente Schouwen-Duiveland en beoogde huurder worden immers onredelijk benadeeld indien u pas na deze (duidelijk kenbaar gemaakte) termijn kenbaar maakt dat u het niet eens bent met het voornemen tot verhuur. Blijft een schriftelijke en gemotiveerde reactie uit, dan is gemeente Schouwen-Duiveland vrij om (verder) gevolg te geven aan haar voornemen tot verhuur. Er liggen geen verdere stukken ter inzage. Voor nadere inlichtingen kunt u zich wenden tot het cluster Ontwikkelingsbedrijf.</text:p>
            <text:p text:style-name="al"/>
            <text:p text:style-name="al">Gemeente Schouwen-Duiveland publiceert dit voornemen tot verhuur in het Gemeenteblad, De Wereldregio en op de website van gemeente Schouwen-Duiveland (www.schouwen-duiveland.nl). Met deze publicatie geeft Gemeente Schouwen-Duiveland uitvoering aan het arrest van de Hoge Raad van 26 november 2021 (ECLI:NL:HR:2021:1778).</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text:name="regeling-sluiting_id1-3-2-3" text:style-name="regeling-sluiting">
          <text:section text:name="slotformulering_id1-3-2-3-1" text:style-name="slotformulering">
            <text:p text:style-name="al"/>
          </text:section>
          <text:section text:name="ondertekening_id1-3-2-3-2">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546243</text:span><text:line-break/><text:date style:data-style-name="dag" text:fixed="true" text:date-value="2022-12-09"/><text:line-break/><text:date style:data-style-name="jaar" text:fixed="true" text:date-value="2022-12-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46243</text:span><text:date style:data-style-name="nicedate" text:fixed="true" text:date-value="2022-12-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46243</text:span><text:date style:data-style-name="nicedate" text:fixed="true" text:date-value="2022-12-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4.13/xml/MC-DRP-OverigeInformatie-Web-CB.xml</meta:user-defined>
    <meta:user-defined meta:name="OVERHEID.Gemeente/DC.creator">Schouwen-Duiveland</meta:user-defined>
    <meta:user-defined meta:name="OVERHEID.Informatietype/DC.type">officiële publicatie</meta:user-defined>
    <meta:user-defined meta:name="OVERHEIDop.Rubriek/DC.type">overige overheidsinformatie</meta:user-defined>
    <meta:user-defined meta:name="OVERHEID.Gemeente/OVERHEID.authority">Schouwen-Duiveland</meta:user-defined>
    <meta:user-defined meta:name="OVERHEID.Gemeente/DCTERMS.publisher">Schouwen-Duiveland</meta:user-defined>
    <meta:user-defined meta:name="OVERHEID.TaxonomieBeleidsagendaDecentraal/OVERHEID.category">Ruimte en infrastructuur | Organisatie en beleid</meta:user-defined>
    <meta:user-defined meta:name="OVERHEIDop.referentienummer">zaaknummer 712393</meta:user-defined>
    <meta:user-defined meta:name="DCTERMS.abstract">Bekendmaking voornemen verhuur standplaats verkoopwagen op Brouwersdam nabij provinciegrens Zeeland - Zuid-Holland</meta:user-defined>
    <dc:language>nl</dc:language>
    <meta:user-defined meta:name="OVERHEIDop.locatietype/OVERHEIDop.gebiedsmarkering">Gemeente</meta:user-defined>
    <meta:user-defined meta:name="DC.title">Bekendmaking voornemen verhuur standplaats verkoopwagen op Brouwersdam nabij provinciegrens Zeeland - Zuid-Holland</meta:user-defined>
    <meta:user-defined meta:name="DCTERMS.W3CDTF/DCTERMS.available">2022-12-09</meta:user-defined>
    <meta:user-defined meta:name="DCTERMS.W3CDTF/OVERHEIDop.jaargang">2022</meta:user-defined>
    <meta:user-defined meta:name="OVERHEIDop.publicationIssue">546243</meta:user-defined>
    <meta:user-defined meta:name="OVERHEIDop.GmbID/DC.identifier">gmb-2022-546243</meta:user-defined>
    <meta:user-defined meta:name="OVERHEIDop.versieInformatie"/>
  </office:meta>
</office:document-meta>
</file>