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OPVANGLOCATIE VAN OEKRAÏENSE VLUCHTELINGEN, TIJDELIJK TOT 1 JULI 2023 (WIJZIGING OP BESTAANDE VERGUNNING) SCHANS 6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opvanglocatie van Oekraïense vluchtelingen, tijdelijk tot 1 juli 2023 (wijziging op bestaande vergunning) op het perceel Schans 65 te Heerenveen  </text:p>
            <text:p text:style-name="common-al">(06 dec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6191</text:span><text:line-break/><text:date style:data-style-name="dag" text:fixed="true" text:date-value="2022-12-08"/><text:line-break/><text:date style:data-style-name="jaar" text:fixed="true" text:date-value="2022-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6191</text:span><text:date style:data-style-name="nicedate" text:fixed="true" text:date-value="2022-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6191</text:span><text:date style:data-style-name="nicedate" text:fixed="true" text:date-value="2022-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OPVANGLOCATIE VAN OEKRAÏENSE VLUCHTELINGEN, TIJDELIJK TOT 1 JULI 2023 (WIJZIGING OP BESTAANDE VERGUNNING) SCHANS 65 HEERENVEEN.</meta:user-defined>
    <meta:user-defined meta:name="DCTERMS.W3CDTF/DCTERMS.available">2022-12-08</meta:user-defined>
    <meta:user-defined meta:name="DCTERMS.W3CDTF/OVERHEIDop.jaargang">2022</meta:user-defined>
    <meta:user-defined meta:name="OVERHEIDop.publicationIssue">546191</meta:user-defined>
    <meta:user-defined meta:name="OVERHEIDop.GmbID/DC.identifier">gmb-2022-546191</meta:user-defined>
    <meta:user-defined meta:name="OVERHEIDop.versieInformatie"/>
  </office:meta>
</office:document-meta>
</file>