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ieter de Raadtstraat 71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Pieter de Raadtstraat 71 , 3033VD , het realiseren van een dakterras. (datum besluit 05-12-2022 , op dezelfde dag verzonden , dossiernummer OMV.22.11.00172)</text:p>
            <text:p text:style-name="last-al"> Bezwaar bij reguliere omgevingsvergunningen. 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45224</text:span><text:line-break/><text:date style:data-style-name="dag" text:fixed="true" text:date-value="2022-12-08"/><text:line-break/><text:date style:data-style-name="jaar" text:fixed="true" text:date-value="2022-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5224</text:span><text:date style:data-style-name="nicedate" text:fixed="true" text:date-value="2022-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5224</text:span><text:date style:data-style-name="nicedate" text:fixed="true" text:date-value="2022-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Pieter de Raadtstraat 71</meta:user-defined>
    <meta:user-defined meta:name="DCTERMS.W3CDTF/DCTERMS.available">2022-12-08</meta:user-defined>
    <meta:user-defined meta:name="DCTERMS.W3CDTF/OVERHEIDop.jaargang">2022</meta:user-defined>
    <meta:user-defined meta:name="OVERHEIDop.publicationIssue">545224</meta:user-defined>
    <meta:user-defined meta:name="OVERHEIDop.GmbID/DC.identifier">gmb-2022-545224</meta:user-defined>
    <meta:user-defined meta:name="OVERHEIDop.versieInformatie"/>
  </office:meta>
</office:document-meta>
</file>