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LOODS (LEGALISATIE) DE WERF 7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bouwen van een loods (legalisatie) op het perceel De Werf 7 te Heerenveen  </text:p>
            <text:p text:style-name="common-al">(02 december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44794</text:span><text:line-break/><text:date style:data-style-name="dag" text:fixed="true" text:date-value="2022-12-08"/><text:line-break/><text:date style:data-style-name="jaar" text:fixed="true" text:date-value="2022-1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4794</text:span><text:date style:data-style-name="nicedate" text:fixed="true" text:date-value="2022-1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4794</text:span><text:date style:data-style-name="nicedate" text:fixed="true" text:date-value="2022-1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BOUWEN VAN EEN LOODS (LEGALISATIE) DE WERF 7 HEERENVEEN</meta:user-defined>
    <meta:user-defined meta:name="DCTERMS.W3CDTF/DCTERMS.available">2022-12-08</meta:user-defined>
    <meta:user-defined meta:name="DCTERMS.W3CDTF/OVERHEIDop.jaargang">2022</meta:user-defined>
    <meta:user-defined meta:name="OVERHEIDop.publicationIssue">544794</meta:user-defined>
    <meta:user-defined meta:name="OVERHEIDop.GmbID/DC.identifier">gmb-2022-544794</meta:user-defined>
    <meta:user-defined meta:name="OVERHEIDop.versieInformatie"/>
  </office:meta>
</office:document-meta>
</file>