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uitbreiden van de verdiepingen en het wijzigen van de gevels, Frans Halsstraat 1 te Utrecht,  HZ_WABO-22-339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s Halsstraat 1 te Utrecht</text:p>
            <text:p text:style-name="common-al">HZ_WABO-22-33911</text:p>
            <text:p text:style-name="common-al">Toelichting: het uitbreiden van de verdiepingen en het wijzigen van de gevel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4208</text:span><text:line-break/><text:date style:data-style-name="dag" text:fixed="true" text:date-value="2022-12-08"/><text:line-break/><text:date style:data-style-name="jaar" text:fixed="true" text:date-value="2022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4208</text:span><text:date style:data-style-name="nicedate" text:fixed="true" text:date-value="2022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4208</text:span><text:date style:data-style-name="nicedate" text:fixed="true" text:date-value="2022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uitbreiden van de verdiepingen en het wijzigen van de gevels, Frans Halsstraat 1 te Utrecht,  HZ_WABO-22-33911</meta:user-defined>
    <meta:user-defined meta:name="DCTERMS.W3CDTF/DCTERMS.available">2022-12-08</meta:user-defined>
    <meta:user-defined meta:name="DCTERMS.W3CDTF/OVERHEIDop.jaargang">2022</meta:user-defined>
    <meta:user-defined meta:name="OVERHEIDop.publicationIssue">544208</meta:user-defined>
    <meta:user-defined meta:name="OVERHEIDop.GmbID/DC.identifier">gmb-2022-544208</meta:user-defined>
    <meta:user-defined meta:name="OVERHEIDop.versieInformatie"/>
  </office:meta>
</office:document-meta>
</file>