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VANGEN VAN DE GEVELBEPLATING EN HET AANBRENGEN VAN RECLAME, DE WERF 1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vangen van de gevelbeplating en het aanbrengen van reclame op het perceel De Werf 16 te Heerenveen (01 dec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37457</text:span><text:line-break/><text:date style:data-style-name="dag" text:fixed="true" text:date-value="2022-12-05"/><text:line-break/><text:date style:data-style-name="jaar" text:fixed="true" text:date-value="2022-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7457</text:span><text:date style:data-style-name="nicedate" text:fixed="true" text:date-value="2022-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7457</text:span><text:date style:data-style-name="nicedate" text:fixed="true" text:date-value="2022-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VANGEN VAN DE GEVELBEPLATING EN HET AANBRENGEN VAN RECLAME, DE WERF 16 HEERENVEEN</meta:user-defined>
    <meta:user-defined meta:name="DCTERMS.W3CDTF/DCTERMS.available">2022-12-05</meta:user-defined>
    <meta:user-defined meta:name="DCTERMS.W3CDTF/OVERHEIDop.jaargang">2022</meta:user-defined>
    <meta:user-defined meta:name="OVERHEIDop.publicationIssue">537457</meta:user-defined>
    <meta:user-defined meta:name="OVERHEIDop.GmbID/DC.identifier">gmb-2022-537457</meta:user-defined>
    <meta:user-defined meta:name="OVERHEIDop.versieInformatie"/>
  </office:meta>
</office:document-meta>
</file>