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Floris Versterstraat 13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+stremmen Floris Versterstraat 13-15  (beide kanten van de straat), 9-1-2023, Locatie: Floris Versterstraat 13-H</text:p>
            <text:p text:style-name="common-al">Looptijd :09-01-2023 t/m 09-01-2023</text:p>
            <text:p text:style-name="common-al">Verzonden naar aanvrager op: 30-11-2022</text:p>
            <text:p text:style-name="common-al">Kenmerk gemeente: Z/22/20998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09986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37247</text:span><text:line-break/><text:date style:data-style-name="dag" text:fixed="true" text:date-value="2022-12-05"/><text:line-break/><text:date style:data-style-name="jaar" text:fixed="true" text:date-value="2022-1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7247</text:span><text:date style:data-style-name="nicedate" text:fixed="true" text:date-value="2022-1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7247</text:span><text:date style:data-style-name="nicedate" text:fixed="true" text:date-value="2022-1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99867</meta:user-defined>
    <meta:user-defined meta:name="DCTERMS.abstract">TVM+stremmen Floris Versterstraat 13-15 (beide kanten van de straat), 9-1-2023, Floris Versterstraat 13-H</meta:user-defined>
    <dc:language>nl</dc:language>
    <meta:user-defined meta:name="OVERHEIDop.locatietype/OVERHEIDop.gebiedsmarkering">Punt</meta:user-defined>
    <meta:user-defined meta:name="DC.title">Besluit apv vergunning Verleend Floris Versterstraat 13-H</meta:user-defined>
    <meta:user-defined meta:name="DCTERMS.W3CDTF/DCTERMS.available">2022-12-05</meta:user-defined>
    <meta:user-defined meta:name="DCTERMS.W3CDTF/OVERHEIDop.jaargang">2022</meta:user-defined>
    <meta:user-defined meta:name="OVERHEIDop.publicationIssue">537247</meta:user-defined>
    <meta:user-defined meta:name="OVERHEIDop.GmbID/DC.identifier">gmb-2022-537247</meta:user-defined>
    <meta:user-defined meta:name="OVERHEIDop.versieInformatie"/>
  </office:meta>
</office:document-meta>
</file>