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LEGGEN VAN EEN WATERSCHAPSSLOOT, DE DOLTEN 3 HEERENVE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leggen van een waterschapssloot (is aanlegvergunning nodig) op het perceel De Dolten 3 te Heerenveen  (22-11-2022)</text:p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34977</text:span><text:line-break/><text:date style:data-style-name="dag" text:fixed="true" text:date-value="2022-12-01"/><text:line-break/><text:date style:data-style-name="jaar" text:fixed="true" text:date-value="2022-12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34977</text:span><text:date style:data-style-name="nicedate" text:fixed="true" text:date-value="2022-12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34977</text:span><text:date style:data-style-name="nicedate" text:fixed="true" text:date-value="2022-12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11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VERLEGGEN VAN EEN WATERSCHAPSSLOOT, DE DOLTEN 3 HEERENVEEN.</meta:user-defined>
    <meta:user-defined meta:name="DCTERMS.W3CDTF/DCTERMS.available">2022-12-01</meta:user-defined>
    <meta:user-defined meta:name="DCTERMS.W3CDTF/OVERHEIDop.jaargang">2022</meta:user-defined>
    <meta:user-defined meta:name="OVERHEIDop.publicationIssue">534977</meta:user-defined>
    <meta:user-defined meta:name="OVERHEIDop.GmbID/DC.identifier">gmb-2022-534977</meta:user-defined>
    <meta:user-defined meta:name="OVERHEIDop.versieInformatie"/>
  </office:meta>
</office:document-meta>
</file>