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OLDEBERKOPERWEG 19 OUDEH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adres Oldeberkoperweg 19  8413 NG  Oudehorne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33675</text:span><text:line-break/><text:date style:data-style-name="dag" text:fixed="true" text:date-value="2022-12-01"/><text:line-break/><text:date style:data-style-name="jaar" text:fixed="true" text:date-value="2022-12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33675</text:span><text:date style:data-style-name="nicedate" text:fixed="true" text:date-value="2022-12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33675</text:span><text:date style:data-style-name="nicedate" text:fixed="true" text:date-value="2022-12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2.9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OLDEBERKOPERWEG 19 OUDEHORNE</meta:user-defined>
    <meta:user-defined meta:name="DCTERMS.W3CDTF/DCTERMS.available">2022-12-01</meta:user-defined>
    <meta:user-defined meta:name="DCTERMS.W3CDTF/OVERHEIDop.jaargang">2022</meta:user-defined>
    <meta:user-defined meta:name="OVERHEIDop.publicationIssue">533675</meta:user-defined>
    <meta:user-defined meta:name="OVERHEIDop.GmbID/DC.identifier">gmb-2022-533675</meta:user-defined>
    <meta:user-defined meta:name="OVERHEIDop.versieInformatie"/>
  </office:meta>
</office:document-meta>
</file>