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Strobosserweg en westkant Hogedijken Dokkum </text:p>
      <text:section text:name="regeling_id1-3-2" text:style-name="regeling">
        <text:section text:name="aanhef_id1-3-2-1" text:style-name="aanhef">
          <text:section text:name="context_id1-3-2-1-1" text:style-name="context">
            <text:p text:style-name="context.al">2022-221794</text:p>
            <text:p text:style-name="context.al">Op grond van artikel 18, eerste lid, onder d van de Wegenverkeerswet 1994 zijn wij bevoegd dit verkeersbesluit te nemen</text:p>
            <text:p text:style-name="context_bottom"/>
          </text:section>
          <text:section text:name="considerans_id1-3-2-1-2" text:style-name="considerans">
            <text:p text:style-name="tussenkopcur">
            <text:span text:style-name="nadrukvet">Overwegingen ten aanzien van het besluit</text:span>
          </text:p>
            <text:p text:style-name="considerans.al">
            <text:span text:style-name="nadrukondlijn">Westkant bedrijventerrein Hogedijken</text:span>
          </text:p>
            <text:p text:style-name="considerans.al">De westkant van het bedrijventerrein Hogedijken verschiet langzaam van kleur. De bestaande bedrijvigheid maakt plaats voor supermarkten en vrijetijdsaangelegenheden en in de toekomst mogelijk ook woningen. De verkeersstructuur willen we hierop aanpassen. Omdat op een regulier bedrijventerrein een goede bereikbaarheid een zeer belangrijke randvoorwaarde is/was, geldt op de meeste bedrijventerreinen een snelheidsregime van 50 km/uur. </text:p>
            <text:p text:style-name="considerans.al">Gezien de bovenstaande transformatie past 30 km/uur beter bij de toekomstige situatie, waarbij de verblijfsfunctie centraal staat. Voor dit gedeelte willen we dan ook 30 km/uur als maximumsnelheid invoeren</text:p>
            <text:p text:style-name="considerans.al">
            <text:span text:style-name="nadrukondlijn">Strobosserweg</text:span>
          </text:p>
            <text:p text:style-name="considerans.al">Binnen de bebouwde kom zijn er op dit moment alleen erftoegangswegen en gebiedsontsluitingswegen. Erftoegangswegen (ETW’s) hebben een verblijfsfunctie, er is menging van verkeerssoorten en de maximumsnelheid is 30 km/h. Gebiedsontsluitingswegen (GOW’s) hebben een verkeersfunctie, er is een scheiding van verkeerssoorten en de maximumsnelheid is 50 km/h. In de praktijk zijn er ook wegen die zowel een verblijfsfunctie als een verkeersfunctie vervullen en is het niet altijd mogelijk om een GOW veilig als 50 km/h weg in te richten. Er is daarom behoefte de snelheidslimiet op een deel van de gebiedsontsluitingswegen te verlagen naar 30 km/h (GOW30). </text:p>
            <text:p text:style-name="considerans.al">De huidige Strobosserweg in Dokkum is een voorbeeld van een dergelijke grijze weg. Het heeft een verblijfsfunctie maar heeft ook een ontsluitende functie voor de stad. De nieuwe norm is om gezien de verkeersveiligheid te kiezen voor 30 km/uur, maar de ontsluitende functie niet uit het oog te verliezen. Er zijn echter meer redenen om maximumsnelheid voor een gedeelte van Strobosserweg te verlagen naar 30 km/uur:</text:p>
            <text:p text:style-name="considerans.al">Het aangrenzende Hogedijken verschiet van kleur van bedrijventerrein naar verblijfsgebiedDe realisatie van  het nieuwe kruispunt op de Strobosserweg. Een rechtstreekse aansluiting op de KoophandelUit de risicoanalyse doet blijken dat de Strobosserweg één van de gevaarlijkste wegen is binnen onze gemeentegrensAanwonenden van Strobosserweg herhaaldelijk hebben gevraagd om snelheidsremmende maatregelen.  Er worden verkeersremmende maatregelen genomen om de maximumsnelheid van 30 km/uur te ondersteunen. De voorrangsregeling op de kruispunten zullen komen te vervallen, conform inrichtingskenmerken van 30 km/uur.Aangezien het nieuwe kruispunt met de Koophandel binnen het nieuwe 30 km/uur gebied zal vallen en we het fietsen willen stimuleren, krijgen de fietsers voorrang op de oversteek in de Strobosserweg Dit besluit dient de volgende doelen uit artikel 2 van de Wegenverkeerswet 1994:• het verzekeren van de veiligheid op de weg;• het beschermen van weggebruikers en passagiers. </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Het opheffen van de voorrangsregeling op kruispunten :</text:p>
                <text:list text:style-name="id1-3-2-2-1-2-1-3">
                  <text:list-item text:style-override="id1-3-2-2-1-2-1-3-1">
                    <text:number>1.</text:number>
                    <text:p text:style-name="al">Strobosserweg – Bronlaan</text:p>
                  </text:list-item>
                  <text:list-item text:style-override="id1-3-2-2-1-2-1-3-2">
                    <text:number>2.</text:number>
                    <text:p text:style-name="al">Strobosserweg – C. Altingstraat</text:p>
                  </text:list-item>
                  <text:list-item text:style-override="id1-3-2-2-1-2-1-3-3">
                    <text:number>3.</text:number>
                    <text:p text:style-name="al">Strobosserweg – Potterstraat</text:p>
                  </text:list-item>
                  <text:list-item text:style-override="id1-3-2-2-1-2-1-3-4">
                    <text:number>4.</text:number>
                    <text:p text:style-name="al">Strobosserweg – Kapellaan - Hogedijken</text:p>
                  </text:list-item>
                </text:list>
              </text:list-item>
            </text:list>
            <text:p text:style-name="common-al"> Door middel van het verwijderen van de haaientanden en verkeersborden B03, B04, B05 en B06 </text:p>
            <text:list text:style-name="id1-3-2-2-1-4">
              <text:list-item text:style-override="id1-3-2-2-1-4-1">
                <text:number>1.</text:number>
                <text:p text:style-name="al">het instellen van een 30 km/uur als maximumsnelheid op:</text:p>
                <text:list text:style-name="id1-3-2-2-1-4-1-3">
                  <text:list-item text:style-override="id1-3-2-2-1-4-1-3-1">
                    <text:number>1.</text:number>
                    <text:p text:style-name="al">de Koophandel</text:p>
                  </text:list-item>
                  <text:list-item text:style-override="id1-3-2-2-1-4-1-3-2">
                    <text:number>2.</text:number>
                    <text:p text:style-name="al">Hogedijken, het gedeelte ten westen van nr. 41 en ten westen van de Bocksmeulen</text:p>
                  </text:list-item>
                  <text:list-item text:style-override="id1-3-2-2-1-4-1-3-3">
                    <text:number>3.</text:number>
                    <text:p text:style-name="al">Strobosserweg, van de Bronlaan t/m kruispunt met de Koophandel</text:p>
                  </text:list-item>
                </text:list>
              </text:list-item>
            </text:list>
            <text:p text:style-name="common-al"> door middel van het plaatsen van de verkeersbord A1 van bijlage 1 van het RVV 1990</text:p>
            <text:list text:style-name="id1-3-2-2-1-6">
              <text:list-item text:style-override="id1-3-2-2-1-6-1">
                <text:number>1.</text:number>
                <text:p text:style-name="al">Het realiseren van een fietspad langs het kruispunt Strobosserweg/Koophandel en het instellen van een voorrangsregeling voor fietsers over de Strobosserweg</text:p>
              </text:list-item>
            </text:list>
            <text:p text:style-name="common-al">Door middel van het plaatsen van de borden B06, G11en het aanbrengen van haaientanden.</text:p>
            <text:p text:style-name="last-al">Bovenstaande maatregelen zijn grafisch weergegeven op de tekening behorend bij dit besluit.</text:p>
            <text:p text:style-name="tekst_bottom"/>
          </text:section>
        </text:section>
        <text:section text:name="regeling-sluiting_id1-3-2-3" text:style-name="regeling-sluiting">
          <text:section text:name="gegeven_id1-3-2-3-1" text:style-name="gegeven">
            <text:p text:style-name="dagtekening">
            <text:span text:style-name="plaats">Dokkum</text:span>
            <text:span text:style-name="datum">7 deccember 2022</text:span>
          </text:p>
          </text:section>
          <text:section text:name="ondertekening_id1-3-2-3-2">
            <text:p>beleidsmedewerker </text:p>
            <text:p><text:span text:style-name="deze">Namens deze,</text:span></text:p>
            <text:p><text:span text:style-name="ondertekening_naam"><text:span text:style-name="voornaam">Burgemeester en wethouders van Noardeast-Fryslân</text:span><text:span text:style-name="achternaam"/></text:span></text:p>
          </text:section>
        </text:section>
        <text:section text:name="bezwaarschrift_id1-3-2-4" text:style-name="bezwaarschrift">
          <text:p text:style-name="bezwaarschrift_top"/>
          <text:p text:style-name="tussenkopvetcur">H.J.C.M. Verbunt, MBA mr. J.G. Kramer </text:p>
          <text:p text:style-name="bezwaarschrift_al">Secretaris Burgemeester</text:p>
          <text:p text:style-name="tussenkopvetcur">Mededelingen</text:p>
          <text:p text:style-name="tussenkopcur">Bezwaar- of beroepsclausule</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33504</text:span><text:line-break/><text:date style:data-style-name="dag" text:fixed="true" text:date-value="2022-12-07"/><text:line-break/><text:date style:data-style-name="jaar" text:fixed="true" text:date-value="2022-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3504</text:span><text:date style:data-style-name="nicedate" text:fixed="true" text:date-value="2022-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3504</text:span><text:date style:data-style-name="nicedate" text:fixed="true" text:date-value="2022-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Noardeast-Fryslân - verkeersbesluit Strobosserweg en westkant Hogedijken Dokkum - Strobosserweg en Hogedijk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2-221794</meta:user-defined>
    <meta:user-defined meta:name="OVERHEIDop.verkeersbordcode">A1</meta:user-defined>
    <meta:user-defined meta:name="OVERHEIDop.verkeersbordcode">B3</meta:user-defined>
    <meta:user-defined meta:name="OVERHEIDop.verkeersbordcode">B4</meta:user-defined>
    <meta:user-defined meta:name="OVERHEIDop.verkeersbordcode">B5</meta:user-defined>
    <meta:user-defined meta:name="OVERHEIDop.verkeersbordcode">B6</meta:user-defined>
    <meta:user-defined meta:name="OVERHEIDop.verkeersbordcode">G11</meta:user-defined>
    <dc:language>nl</dc:language>
    <meta:user-defined meta:name="OVERHEIDop.locatietype/OVERHEIDop.gebiedsmarkering">Vlak</meta:user-defined>
    <meta:user-defined meta:name="DC.title">Verkeersbesluit Strobosserweg en westkant Hogedijken Dokkum</meta:user-defined>
    <meta:user-defined meta:name="DCTERMS.W3CDTF/DCTERMS.available">2022-12-07</meta:user-defined>
    <meta:user-defined meta:name="OVERHEIDop.externeBijlage">pdf tekening behorende bij besluit|exb-2022-65836</meta:user-defined>
    <meta:user-defined meta:name="DCTERMS.W3CDTF/OVERHEIDop.jaargang">2022</meta:user-defined>
    <meta:user-defined meta:name="OVERHEIDop.publicationIssue">533504</meta:user-defined>
    <meta:user-defined meta:name="OVERHEIDop.GmbID/DC.identifier">gmb-2022-533504</meta:user-defined>
    <meta:user-defined meta:name="OVERHEIDop.versieInformatie"/>
  </office:meta>
</office:document-meta>
</file>