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Nassaukade 2-3 1052C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Nassaukade 2-3 1052CE Amsterdam</text:p>
            <text:p text:style-name="common-al">Omschrijving: bouwkundig samenvoegen van de zelfstandige woning op de 3e verdieping met de berging op de 4e verdieping met de bestemming daarvan tot 1 woning</text:p>
            <text:p text:style-name="common-al">Datum ontvangst: 18-11-2022</text:p>
            <text:p text:style-name="common-al">Zaaknummer: Z2022-W004823</text:p>
            <text:p text:style-name="common-al">OLO nummer: 7406375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33385</text:span><text:line-break/><text:date style:data-style-name="dag" text:fixed="true" text:date-value="2022-12-01"/><text:line-break/><text:date style:data-style-name="jaar" text:fixed="true" text:date-value="2022-12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33385</text:span><text:date style:data-style-name="nicedate" text:fixed="true" text:date-value="2022-12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33385</text:span><text:date style:data-style-name="nicedate" text:fixed="true" text:date-value="2022-12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1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2-W004823</meta:user-defined>
    <meta:user-defined meta:name="DCTERMS.abstract">bouwkundig samenvoegen van de zelfstandige woning op de 3e verdieping met de berging op de 4e verdieping met de bestemming daarvan tot 1 woning</meta:user-defined>
    <dc:language>nl</dc:language>
    <meta:user-defined meta:name="OVERHEIDop.locatietype/OVERHEIDop.gebiedsmarkering">Punt</meta:user-defined>
    <meta:user-defined meta:name="DC.title">Aanvraag omgevingsvergunning Nassaukade 2-3 1052CE Amsterdam</meta:user-defined>
    <meta:user-defined meta:name="DCTERMS.W3CDTF/DCTERMS.available">2022-12-01</meta:user-defined>
    <meta:user-defined meta:name="DCTERMS.W3CDTF/OVERHEIDop.jaargang">2022</meta:user-defined>
    <meta:user-defined meta:name="OVERHEIDop.publicationIssue">533385</meta:user-defined>
    <meta:user-defined meta:name="OVERHEIDop.GmbID/DC.identifier">gmb-2022-533385</meta:user-defined>
    <meta:user-defined meta:name="OVERHEIDop.versieInformatie"/>
  </office:meta>
</office:document-meta>
</file>