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 en overleg voorontwerpbestemmingsplan "Brakel 7a &amp; 7b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met ingang van donderdag 1 december 2022 gedurende drie weken (tot en met woensdag 21 december 2022) het voorontwerpbestemmingsplan "Brakel 7a &amp; 7b” <text:span text:style-name="nadrukcur">(NL.IMRO.0785.BP2022004Brakel7ab-vo01)</text:span> ter inzage ligt. Tegelijkertijd met de inspraak wordt overleg gevoerd met onder meer de provincie en het waterschap, die in de gelegenheid worden gesteld een advies uit te brengen over het  voorontwerpbestemmingsplan.</text:p>
            <text:p text:style-name="common-al">
            <text:span text:style-name="nadrukvet"/>
          </text:p>
            <text:p text:style-name="common-al">
            <text:span text:style-name="nadrukvet">Doel, ligging en begrenzing</text:span>
          </text:p>
            <text:p text:style-name="common-al">Het plan voorziet in een wijziging om de bestaande agrarische bedrijfswoning op het perceel 7a om te bestemmen naar een burgerwoning en op het perceel Brakel 7b, twee actieve varkensstallen te slopen en in plaats daarvan maximaal één Ruimte voor Ruimte woning te realiseren. Het betreft de kadastrale percelen bekend als gemeente Goirle, sectie K, nummers 586, 714 en 715 en voor een klein deel tevens binnen de percelen met nummers 976 en 1122. De locatie ligt in het buitengebied van de gemeente Goirle op een afstand van circa 2 kilometer ten oosten van het kerkdorp Riel in het buurtschap ‘Brakel’. Voor de exacte omvang en ligging van het plangebied wordt verwezen naar de verbeelding (plankaart).</text:p>
            <text:p text:style-name="common-al"/>
            <text:p text:style-name="common-al">
            <text:span text:style-name="nadrukvet">Ter inzage en reageren</text:span>
          </text:p>
            <text:p text:style-name="common-al">Het voorontwerpbestemmingsplan <text:span text:style-name="nadrukcur">(NL.IMRO.0785.BP2022004Brakel7ab-vo01)</text:span> ligt tijdens bovengenoemde termijn ter inzage, op werkdagen van 9.00 tot 12.30 uur in de hal van het gemeentehuis, Oranjeplein 1 te Goirle en kan dan, of na afspraak, worden ingezien. Het plan is raadpleegbaar op de landelijke voorziening voor bestemmingsplannen: <text:a xlink:href="http://www.ruimtelijkeplannen.nl" xlink:type="simple">www.ruimtelijkeplannen.nl</text:a>. Tijdens de termijn van terinzagelegging kunnen ingezetenen van de gemeente Goirle en belanghebbenden schriftelijk een inspraakreactie over het voorontwerpbestemmingsplan naar voren brengen bij het college van burgemeester en wethouders van Goirle, Postbus 17, 5050 AA te Goirle. Als dat niet mogelijk is, of u bent verhinderd om tijdens de openingstijden de stukken in te zien, of u heeft andere vragen, dan kunt u contact opnemen met de behandelend ambtenaar Theo Li, telefonisch bereikbaar op het nummer: (013) 531 06 57.</text:p>
            <text:p text:style-name="common-al"/>
            <text:p text:style-name="common-al">Goirle, 30 november 2022</text:p>
            <text:p text:style-name="common-al">Ruud Lathouwers, secretaris</text:p>
            <text:p text:style-name="common-al">Mark van Stappershoef, burgemeest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531760</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1760</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1760</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2004Brakel7ab-vo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Inspraak en overleg voorontwerpbestemmingsplan "Brakel 7a &amp; 7b (Riel)"</meta:user-defined>
    <meta:user-defined meta:name="DCTERMS.W3CDTF/DCTERMS.available">2022-11-30</meta:user-defined>
    <meta:user-defined meta:name="DCTERMS.W3CDTF/OVERHEIDop.jaargang">2022</meta:user-defined>
    <meta:user-defined meta:name="OVERHEIDop.publicationIssue">531760</meta:user-defined>
    <meta:user-defined meta:name="OVERHEIDop.GmbID/DC.identifier">gmb-2022-531760</meta:user-defined>
    <meta:user-defined meta:name="OVERHEIDop.versieInformatie"/>
  </office:meta>
</office:document-meta>
</file>