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 Molièreweg 629A - OMV.22.11.002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Molièreweg 629A, 3076GE, kappen van 2 bomen, struiken en halveren van een haag voor het realiseren van een taxistrook. Het aanvraagformulier en situatietekening(en) zijn als bijlage toegevoegd aan de publicatie (aanvraagdatum 17-11-2022, dossiernummer OMV.22.11.00225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531556</text:span><text:line-break/><text:date style:data-style-name="dag" text:fixed="true" text:date-value="2022-11-30"/><text:line-break/><text:date style:data-style-name="jaar" text:fixed="true" text:date-value="2022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1556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1556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Aangevraagde omgevingsvergunning (kappen) Molièreweg 629A - OMV.22.11.00225</meta:user-defined>
    <meta:user-defined meta:name="DCTERMS.W3CDTF/DCTERMS.available">2022-11-30</meta:user-defined>
    <meta:user-defined meta:name="DCTERMS.W3CDTF/OVERHEIDop.jaargang">2022</meta:user-defined>
    <meta:user-defined meta:name="OVERHEIDop.externeBijlage">aanvraag Molièreweg 629A|exb-2022-65634</meta:user-defined>
    <meta:user-defined meta:name="OVERHEIDop.externeBijlage">Tekening Molièreweg 629A|exb-2022-65635</meta:user-defined>
    <meta:user-defined meta:name="OVERHEIDop.publicationIssue">531556</meta:user-defined>
    <meta:user-defined meta:name="OVERHEIDop.GmbID/DC.identifier">gmb-2022-531556</meta:user-defined>
    <meta:user-defined meta:name="OVERHEIDop.versieInformatie"/>
  </office:meta>
</office:document-meta>
</file>