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tavenissestraat 1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Stavenissestraat 129, 3086RA, realiseren van een dakopbouw (aanvraagdatum 22-11-2022, dossiernummer OMV.22.11.00295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28825</text:span><text:line-break/><text:date style:data-style-name="dag" text:fixed="true" text:date-value="2022-11-29"/><text:line-break/><text:date style:data-style-name="jaar" text:fixed="true" text:date-value="2022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8825</text:span><text:date style:data-style-name="nicedate" text:fixed="true" text:date-value="2022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8825</text:span><text:date style:data-style-name="nicedate" text:fixed="true" text:date-value="2022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Stavenissestraat 129</meta:user-defined>
    <meta:user-defined meta:name="DCTERMS.W3CDTF/DCTERMS.available">2022-11-29</meta:user-defined>
    <meta:user-defined meta:name="DCTERMS.W3CDTF/OVERHEIDop.jaargang">2022</meta:user-defined>
    <meta:user-defined meta:name="OVERHEIDop.publicationIssue">528825</meta:user-defined>
    <meta:user-defined meta:name="OVERHEIDop.GmbID/DC.identifier">gmb-2022-528825</meta:user-defined>
    <meta:user-defined meta:name="OVERHEIDop.versieInformatie"/>
  </office:meta>
</office:document-meta>
</file>