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fddorpplein 22-1 1058PD Amsterdam, Postbus 87950 2508D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fddorpplein 22-1 1058PD Amsterdam, Postbus 87950 2508DJ 's-Gravenhage</text:p>
            <text:p text:style-name="common-al">Omschrijving: vervangen van de kozijnen van de 1e t/m 4e verdieping aan de Warmondstraat 197-201 en het Hoofddorpplein 22-28 met behoud van de bestemming wonen</text:p>
            <text:p text:style-name="common-al">Datum ontvangst: 10-11-2022</text:p>
            <text:p text:style-name="common-al">Zaaknummer: Z2022-Z007665</text:p>
            <text:p text:style-name="common-al">OLO nummer: 738745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7153</text:span><text:line-break/><text:date style:data-style-name="dag" text:fixed="true" text:date-value="2022-11-28"/><text:line-break/><text:date style:data-style-name="jaar" text:fixed="true" text:date-value="2022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7153</text:span><text:date style:data-style-name="nicedate" text:fixed="true" text:date-value="2022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7153</text:span><text:date style:data-style-name="nicedate" text:fixed="true" text:date-value="2022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7665</meta:user-defined>
    <meta:user-defined meta:name="DCTERMS.abstract">vervangen van de kozijnen van de 1e t/m 4e verdieping aan de Warmondstraat 197-201 en het Hoofddorpplein 22-28 met behoud van de bestemming wonen</meta:user-defined>
    <dc:language>nl</dc:language>
    <meta:user-defined meta:name="OVERHEIDop.locatietype/OVERHEIDop.gebiedsmarkering">Punt</meta:user-defined>
    <meta:user-defined meta:name="DC.title">Aanvraag omgevingsvergunning Hoofddorpplein 22-1 1058PD Amsterdam, Postbus 87950 2508DJ 's-Gravenhage</meta:user-defined>
    <meta:user-defined meta:name="DCTERMS.W3CDTF/DCTERMS.available">2022-11-28</meta:user-defined>
    <meta:user-defined meta:name="DCTERMS.W3CDTF/OVERHEIDop.jaargang">2022</meta:user-defined>
    <meta:user-defined meta:name="OVERHEIDop.publicationIssue">527153</meta:user-defined>
    <meta:user-defined meta:name="OVERHEIDop.GmbID/DC.identifier">gmb-2022-527153</meta:user-defined>
    <meta:user-defined meta:name="OVERHEIDop.versieInformatie"/>
  </office:meta>
</office:document-meta>
</file>