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Leeuw van Vlaanderenstraat 35 1061C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De Leeuw van Vlaanderenstraat 35 1061CR Amsterdam</text:p>
            <text:p text:style-name="common-al">Omschrijving: Sloop van de bestaande opstallen en de nieuwbouw van 53 appartementen</text:p>
            <text:p text:style-name="common-al">Datum ontvangst: 18-11-2022</text:p>
            <text:p text:style-name="common-al">Zaaknummer: Z2022-W004835</text:p>
            <text:p text:style-name="common-al">OLO nummer: 740630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7027</text:span><text:line-break/><text:date style:data-style-name="dag" text:fixed="true" text:date-value="2022-11-28"/><text:line-break/><text:date style:data-style-name="jaar" text:fixed="true" text:date-value="2022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7027</text:span><text:date style:data-style-name="nicedate" text:fixed="true" text:date-value="2022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7027</text:span><text:date style:data-style-name="nicedate" text:fixed="true" text:date-value="2022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W004835</meta:user-defined>
    <meta:user-defined meta:name="DCTERMS.abstract">Sloop van de bestaande opstallen en de nieuwbouw van 53 appartementen</meta:user-defined>
    <dc:language>nl</dc:language>
    <meta:user-defined meta:name="OVERHEIDop.locatietype/OVERHEIDop.gebiedsmarkering">Punt</meta:user-defined>
    <meta:user-defined meta:name="DC.title">Aanvraag omgevingsvergunning De Leeuw van Vlaanderenstraat 35 1061CR Amsterdam</meta:user-defined>
    <meta:user-defined meta:name="DCTERMS.W3CDTF/DCTERMS.available">2022-11-28</meta:user-defined>
    <meta:user-defined meta:name="DCTERMS.W3CDTF/OVERHEIDop.jaargang">2022</meta:user-defined>
    <meta:user-defined meta:name="OVERHEIDop.publicationIssue">527027</meta:user-defined>
    <meta:user-defined meta:name="OVERHEIDop.GmbID/DC.identifier">gmb-2022-527027</meta:user-defined>
    <meta:user-defined meta:name="OVERHEIDop.versieInformatie"/>
  </office:meta>
</office:document-meta>
</file>