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openbare hoorzitting commissie bezwaarschriften gemeente Heerenveen op 14 februari 2022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19.50 uur hoorzitting over de weigering van het verzoek om herziening van het bestemmingsplan Heerenveen - Skoatterwâld 2e en 3e fase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Deze hoorzitting wordt door middel van videobellen via Teams gehouden. U kunt als toehoorder hierbij aanwezig zijn. Als u een link naar de hoorzitting wilt ontvangen, kunt een e-mail sturen naar bezwaar@heerenveen.nl. De datum en tijd zijn onder voorbehoud.</text:p>
            <text:p text:style-name="al"/>
          </text:section>
          <text:section text:name="ondertekening_id1-3-2-3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2626</text:span><text:line-break/><text:date style:data-style-name="dag" text:fixed="true" text:date-value="2022-02-08"/><text:line-break/><text:date style:data-style-name="jaar" text:fixed="true" text:date-value="2022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626</text:span><text:date style:data-style-name="nicedate" text:fixed="true" text:date-value="2022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626</text:span><text:date style:data-style-name="nicedate" text:fixed="true" text:date-value="2022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3.14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</meta:user-defined>
    <dc:language>nl</dc:language>
    <meta:user-defined meta:name="OVERHEIDop.locatietype/OVERHEIDop.gebiedsmarkering">Gemeente</meta:user-defined>
    <meta:user-defined meta:name="DC.title">Agenda openbare hoorzitting commissie bezwaarschriften gemeente Heerenveen op 14 februari 2022</meta:user-defined>
    <meta:user-defined meta:name="DCTERMS.W3CDTF/DCTERMS.available">2022-02-08</meta:user-defined>
    <meta:user-defined meta:name="DCTERMS.W3CDTF/OVERHEIDop.jaargang">2022</meta:user-defined>
    <meta:user-defined meta:name="OVERHEIDop.publicationIssue">52626</meta:user-defined>
    <meta:user-defined meta:name="OVERHEIDop.GmbID/DC.identifier">gmb-2022-52626</meta:user-defined>
    <meta:user-defined meta:name="OVERHEIDop.versieInformatie"/>
  </office:meta>
</office:document-meta>
</file>