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ANDELABEREN VAN 2 BOMEN, HERENWAL 10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kandelaberen van 2 bomen op het perceel Herenwal 10 te Heerenveen  (21-11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24176</text:span><text:line-break/><text:date style:data-style-name="dag" text:fixed="true" text:date-value="2022-11-24"/><text:line-break/><text:date style:data-style-name="jaar" text:fixed="true" text:date-value="2022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4176</text:span><text:date style:data-style-name="nicedate" text:fixed="true" text:date-value="2022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4176</text:span><text:date style:data-style-name="nicedate" text:fixed="true" text:date-value="2022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KANDELABEREN VAN 2 BOMEN, HERENWAL 10 HEERENVEEN.</meta:user-defined>
    <meta:user-defined meta:name="DCTERMS.W3CDTF/DCTERMS.available">2022-11-24</meta:user-defined>
    <meta:user-defined meta:name="DCTERMS.W3CDTF/OVERHEIDop.jaargang">2022</meta:user-defined>
    <meta:user-defined meta:name="OVERHEIDop.publicationIssue">524176</meta:user-defined>
    <meta:user-defined meta:name="OVERHEIDop.GmbID/DC.identifier">gmb-2022-524176</meta:user-defined>
    <meta:user-defined meta:name="OVERHEIDop.versieInformatie"/>
  </office:meta>
</office:document-meta>
</file>