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ENTREE, KONINGIN JULIANAWEG 98 ORANJEWOU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entree op het perceel Koningin Julianaweg 98 te Oranjewoud  </text:p>
            <text:p text:style-name="common-al">(04 februari 2022).</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2379</text:span><text:line-break/><text:date style:data-style-name="dag" text:fixed="true" text:date-value="2022-02-08"/><text:line-break/><text:date style:data-style-name="jaar" text:fixed="true" text:date-value="2022-0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2379</text:span><text:date style:data-style-name="nicedate" text:fixed="true" text:date-value="2022-0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2379</text:span><text:date style:data-style-name="nicedate" text:fixed="true" text:date-value="2022-0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20/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BOUWEN VAN EEN ENTREE, KONINGIN JULIANAWEG 98 ORANJEWOUD</meta:user-defined>
    <meta:user-defined meta:name="DCTERMS.W3CDTF/DCTERMS.available">2022-02-08</meta:user-defined>
    <meta:user-defined meta:name="DCTERMS.W3CDTF/OVERHEIDop.jaargang">2022</meta:user-defined>
    <meta:user-defined meta:name="OVERHEIDop.publicationIssue">52379</meta:user-defined>
    <meta:user-defined meta:name="OVERHEIDop.GmbID/DC.identifier">gmb-2022-52379</meta:user-defined>
    <meta:user-defined meta:name="OVERHEIDop.versieInformatie"/>
  </office:meta>
</office:document-meta>
</file>